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6fd1b9822f64140649e94f0aef240f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rminal:grep"/>En Linux tenim eines molt potents que podem llançar des del Terminal i si volem trobar qualsevol text que estiga en el nostre equip usarem el comandament grep.</text:p>
      <text:p text:style-name="Text_20_body">grep és un comandament que ens servirà per a trobar text dins de l'arxiu que li indiquem. El seu nom prové de g/re/p, un comandament que serveix per a alguna cosa semblança en un editor de textos d'Unix/Linux. Com molts altres comandaments, grep té moltes opcions disponibles que afegirem en forma de lletres i cadascuna servirà per a una tasca diferent. En combinar aquestes opcions serem capaces de realitzar cerques complexes en un o diversos arxius. A continuació t'ensenyem tot el que necessites saber.</text:p>
      <text:h text:style-name="Heading_20_1" text:outline-level="1"><text:bookmark-start text:name="__RefHeading___primer_de_tot_explicarem_les_opcions_disponibles_1"/><text:bookmark-start text:name="primer_de_tot_explicarem_les_opcions_disponibles"/>Primer de tot explicarem les opcions disponibles:<text:bookmark-end text:name="__RefHeading___primer_de_tot_explicarem_les_opcions_disponibles_1"/><text:bookmark-end text:name="primer_de_tot_explicarem_les_opcions_disponibles"/></text:h>
      <text:list text:style-name="List_20_1" text:continue-numbering="false">
        <text:list-item>
          <text:p text:style-name="List_20_1_Content_First"> –i: no diferenciarà entre majúscules i minúscules.</text:p>
        </text:list-item>
        <text:list-item>
          <text:p text:style-name="List_20_1_Content"> –w: força que només trobe paraules concretes.</text:p>
        </text:list-item>
        <text:list-item>
          <text:p text:style-name="List_20_1_Content"> –v: selecciona les línies que no coincideixen.</text:p>
        </text:list-item>
        <text:list-item>
          <text:p text:style-name="List_20_1_Content"> –n: mostra el número de la línia amb les paraules de sol·licitades.</text:p>
        </text:list-item>
        <text:list-item>
          <text:p text:style-name="List_20_1_Content"> –h: elimina el prefix del nom de l'arxiu Unix en l'eixida.</text:p>
        </text:list-item>
        <text:list-item>
          <text:p text:style-name="List_20_1_Content"> –r: busca directoris recursivamente.</text:p>
        </text:list-item>
        <text:list-item>
          <text:p text:style-name="List_20_1_Content"> –R: com a -r però segueix tots els enllaços simbòlics.</text:p>
        </text:list-item>
        <text:list-item>
          <text:p text:style-name="List_20_1_Content"> –l: mostra només noms d'arxius amb les línies seleccionades.</text:p>
        </text:list-item>
        <text:list-item>
          <text:p text:style-name="List_20_1_Content"> –c: mostra només un compte per arxiu de les línies seleccionades.</text:p>
        </text:list-item>
        <text:list-item>
          <text:p text:style-name="List_20_1_Content_Last"> –color: mostra els patrons coincidents en colors.</text:p>
        </text:list-item>
      </text:list>
      <text:p text:style-name="Text_20_body"><draw:frame draw:style-name="mediacenter" draw:name="0" text:anchor-type="paragraph" draw:z-index="0" svg:width="10.583333333333cm" svg:height="5.954718875502cm"><draw:image xlink:href="Pictures/46fd1b9822f64140649e94f0aef240f4.jpg" xlink:type="simple" xlink:show="embed" xlink:actuate="onLoad"/></draw:frame></text:p>
      <text:p text:style-name="Text_20_body">En aquesta imatge he buscat la paraula «Imatges» en l'arxiu «830.desktop» que està en aqueixa ruta. Com veieu, he escrit:</text:p>
      <text:p text:style-name="Preformatted_20_Text">grep Imatges /home/pablinux/Documents/830.desktop<text:line-break/><text:s text:c="2"/></text:p>
      <text:p text:style-name="Text_20_body">Cal tindre en compte que en aquest article escriurem exemples que cal modificar segons les nostres preferències de cerca. En dir «Arxiu», «Paraula», etc, ens estarem referint a l'arxiu amb la seua ruta. Si jo haguera escrit només «grep Imatges 830.desktop» hauria rebut un missatge dient que l'arxiu no existeix. O així seria llevat que l'arxiu estiguera en el directori arrel.</text:p>
      <text:p text:style-name="Text_20_body">Altres exemples serien:</text:p>
      <text:list text:style-name="List_20_1" text:continue-numbering="false">
        <text:list-item>
          <text:p text:style-name="List_20_1_Content_First"> <text:span text:style-name="Strong_20_Emphasis">grep -i imatges /home/pablinux/Documents/830.desktop</text:span>, on «imatges» seria la paraula que volem trobar i la resta l'arxiu amb la seua ruta. Aquest exemple buscaria «imatges» en l'arxiu «830.desktop» sense distingir entre majúscules i minúscules.</text:p>
        </text:list-item>
        <text:list-item>
          <text:p text:style-name="List_20_1_Content"> <text:span text:style-name="Strong_20_Emphasis">grep -R imatges</text:span>: buscaria totes les línies d'un directori i tots els seus subdirectoris on es trobara la paraula «imatges».</text:p>
        </text:list-item>
        <text:list-item>
          <text:p text:style-name="List_20_1_Content_Last"> <text:span text:style-name="Strong_20_Emphasis">grep -c exemple prova.txt</text:span>: això ens buscaria i mostraria el total de vegades que «exemple» apareix en un arxiu anomenat «prova.txt.</text:p>
        </text:list-item>
      </text:list>
      <text:h text:style-name="Heading_20_1" text:outline-level="1"><text:bookmark-start text:name="__RefHeading___amb_grep_tambe_podem_buscar_arxius_2"/><text:bookmark-start text:name="amb_grep_tambe_podem_buscar_arxius"/>Amb grep també podem buscar arxius<text:bookmark-end text:name="__RefHeading___amb_grep_tambe_podem_buscar_arxius_2"/><text:bookmark-end text:name="amb_grep_tambe_podem_buscar_arxius"/></text:h>
      <text:p text:style-name="Text_20_body">Si el que volem és trobar l'arxiu 830.desktop, escriurem el següent comandament:</text:p>
      <text:p text:style-name="Preformatted_20_Text">grep 830.desktop<text:line-break/><text:s text:c="2"/></text:p>
      <text:p text:style-name="Text_20_body">Això realitzarà una cerca de l'arxiu «830.desktop» en la nostra carpeta personal, és a dir, si l'arxiu es troba en la carpeta personal d'un altre usuari no la trobarà. Això és el més normal del món perquè un usuari no té permís per a accedir al contingut d'un altre sense la seua clau.</text:p>
      <text:h text:style-name="Heading_20_1" text:outline-level="1"><text:bookmark-start text:name="__RefHeading___com_realitzar_cerques_recursives_3"/><text:bookmark-start text:name="com_realitzar_cerques_recursives"/>Com realitzar cerques recursives<text:bookmark-end text:name="__RefHeading___com_realitzar_cerques_recursives_3"/><text:bookmark-end text:name="com_realitzar_cerques_recursives"/></text:h>
      <text:p text:style-name="Text_20_body">grep també ens permet realitzar cerques subjectes a regles o pautes recurrents. Per exemple, llegir tots els arxius de cada directori que continguen la paraula «Pablinux». Per a això escriurem:</text:p>
      <text:p text:style-name="Preformatted_20_Text">grep -r Pablinux /home/</text:p>
      <text:p text:style-name="Text_20_body">O bé:</text:p>
      <text:p text:style-name="Preformatted_20_Text">grep -R Pablinux /home/</text:p>
      <text:p text:style-name="Text_20_body">Veurem els resultats de «Pablinux» en una línia separada precedida del nom de l'arxiu en el qual va ser trobat. Si no volem veure els noms de l'arxiu en l'eixida de dades usarem l'opció -h (de «hide»; amagar):</text:p>
      <text:p text:style-name="Preformatted_20_Text">grep -h -R Pablinux /home/</text:p>
      <text:p text:style-name="Text_20_body">Podem unir les opcions i escriure «-hR» sense les cometes.</text:p>
      <text:h text:style-name="Heading_20_1" text:outline-level="1"><text:bookmark-start text:name="__RefHeading___com_realitzar_cerques_de_paraules_exactes_4"/><text:bookmark-start text:name="com_realitzar_cerques_de_paraules_exactes"/>Com realitzar cerques de paraules exactes<text:bookmark-end text:name="__RefHeading___com_realitzar_cerques_de_paraules_exactes_4"/><text:bookmark-end text:name="com_realitzar_cerques_de_paraules_exactes"/></text:h>
      <text:p text:style-name="Text_20_body">A vegades hi ha arxius que contenen el que volem buscar alguna cosa més. Per exemple, això ens pot passar en paraules compostes i buscant «boscos» podem trobar «guardaboscos». Si volem trobar una paraula exacta usarem l'opció -w:</text:p>
      <text:p text:style-name="Preformatted_20_Text">grep -w boscos /home/pablinux/Documents/vacances.txt</text:p>
      <text:p text:style-name="Text_20_body">L'anterior comandament buscaria «boscos», ignorant guardaboscos, en l'arxiu «vacances.txt» en la ruta indicada. Si el que volem és buscar dues paraules diferents usarem el comandament egrep:</text:p>
      <text:p text:style-name="Preformatted_20_Text">egrep -w boscos|plantes /ruta/del/arxiu</text:p>
      <text:h text:style-name="Heading_20_1" text:outline-level="1"><text:bookmark-start text:name="__RefHeading___saber_quantes_vegades_apareix_una_paraula_en_un_arxiu_5"/><text:bookmark-start text:name="saber_quantes_vegades_apareix_una_paraula_en_un_arxiu"/>Saber quantes vegades apareix una paraula en un arxiu<text:bookmark-end text:name="__RefHeading___saber_quantes_vegades_apareix_una_paraula_en_un_arxiu_5"/><text:bookmark-end text:name="saber_quantes_vegades_apareix_una_paraula_en_un_arxiu"/></text:h>
      <text:p text:style-name="Text_20_body">grep també és capaç de comptar quantes vegades apareix una paraula en un arxiu. Per a això usarem l'opció -c:</text:p>
      <text:p text:style-name="Preformatted_20_Text">grep -c prova /ruta/al/arxiu</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fegint l'opció -n el que veurem és el número de la línia en la qual apareix la paraula.</text:p></table:table-cell></table:table-row></table:table></draw:text-box></draw:frame></text:p>
      <text:h text:style-name="Heading_20_1" text:outline-level="1"><text:bookmark-start text:name="__RefHeading___cerques_inverses_6"/><text:bookmark-start text:name="cerques_inverses"/>Cerques inverses<text:bookmark-end text:name="__RefHeading___cerques_inverses_6"/><text:bookmark-end text:name="cerques_inverses"/></text:h>
      <text:p text:style-name="Text_20_body">També podem fer el contrari, és a dir, buscar les línies que no continguen una paraula. Per a això usarem l'opció -v, la qual cosa quedaria de la següent manera:</text:p>
      <text:p text:style-name="Preformatted_20_Text">grep -v la ruta/al/arxiu</text:p>
      <text:p text:style-name="Text_20_body">El comandament anterior mostraria totes les línies que no contingueren la paraula «la». Això pot vindre bé en documents o llistes en les quals una paraula es repetisca moltes vegades i, per alguna raó, necessitem accedir a la resta de línies.</text:p>
      <text:h text:style-name="Heading_20_1" text:outline-level="1"><text:bookmark-start text:name="__RefHeading___NoTitle_7"/><text:bookmark-start text:name="section"/><text:bookmark-end text:name="__RefHeading___NoTitle_7"/><text:bookmark-end text:name="section"/></text:h>
      <text:p text:style-name="Text_20_body">Accedint a la informació del sistema amb grep</text:p>
      <text:h text:style-name="Heading_20_1" text:outline-level="1"><text:bookmark-start text:name="__RefHeading___NoTitle_8"/><text:bookmark-start text:name="section1"/><text:bookmark-end text:name="__RefHeading___NoTitle_8"/><text:bookmark-end text:name="section1"/></text:h>
      <text:p text:style-name="Text_20_body">grep no sols és capaç de buscar dins d'arxius. També és capaç de mirar informació del sistema. Per a això podem usar el comandament:</text:p>
      <text:p text:style-name="Preformatted_20_Text">cat /proc/cpuinfo | grep -i 'Model'</text:p>
      <text:p text:style-name="Text_20_body">O bé:</text:p>
      <text:p text:style-name="Preformatted_20_Text">grep -i 'Model' /proc/cpuinfo</text:p>
      <text:p text:style-name="Text_20_body">Si el que volem és veure els noms de les unitats del disc escriurem:</text:p>
      <text:p text:style-name="Preformatted_20_Text">dmesg | egrep '(s|h)d[a-z]'</text:p>
      <text:h text:style-name="Heading_20_1" text:outline-level="1"><text:bookmark-start text:name="__RefHeading___com_llistar_nomes_els_noms_dels_arxius_que_coincideixen_9"/><text:bookmark-start text:name="com_llistar_nomes_els_noms_dels_arxius_que_coincideixen"/>Com llistar només els noms dels arxius que coincideixen<text:bookmark-end text:name="__RefHeading___com_llistar_nomes_els_noms_dels_arxius_que_coincideixen_9"/><text:bookmark-end text:name="com_llistar_nomes_els_noms_dels_arxius_que_coincideixen"/></text:h>
      <text:p text:style-name="Text_20_body">Si volem veure una llista amb només els noms dels arxius que coincideixen amb una cerca usarem l'opció -l com es mostra a continuació:</text:p>
      <text:p text:style-name="Preformatted_20_Text">grep -l 'main' *.c</text:p>
      <text:p text:style-name="Text_20_body">I si volem veure la paraula en colors escriurem:</text:p>
      <text:p text:style-name="Preformatted_20_Text">grep --color paraula /ruta/al/arxiu</text:p>
      <text:p text:style-name="Text_20_body">Com podeu veure, el comandament grep és una eina molt potent que val la pena sobretot en casos en els quals no recordem on hem escrit alguna cosa o en programació. A més, ens serveix per a esbrinar informació del sistema d'una manera que li agradarà als amants del Terminal. </text:p>
      <text:p text:style-name="Text_20_body">Obra derivada de <text:a xlink:type="simple" xlink:href="https://ubunlog.com/comando-grep/?utm_source=destacado-inside#Como_realizar_busquedas_recursivas" text:style-name="Internet_20_link" text:visited-style-name="Visited_20_Internet_20_Link">https://ubunlog.com/comando-grep/?utm_source=destacado-inside#Como_realizar_busquedas_recursiva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 "Librarian"</meta:generator>
    <meta:initial-creator>Generated</meta:initial-creator>
    <meta:creation-date>2026-09-14T12::03:46</meta:creation-date>
    <dc:creator>Generated</dc:creator>
    <dc:date>2026-09-14T12::03:46</dc:date>
    <dc:language>en-US</dc:language>
    <meta:editing-cycles>1</meta:editing-cycles>
    <meta:editing-duration>PT0S</meta:editing-duration>
    <dc:title>terminal:grep</dc:title>
  </office:meta>
</office:document-meta>
</file>