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c4c802bbdc455d889f9885c47d953fa.png"/>
  <manifest:file-entry manifest:media-type="image/png" manifest:full-path="Pictures/51bacec60835314ebbecc919029b8c8b.png"/>
  <manifest:file-entry manifest:media-type="image/png" manifest:full-path="Pictures/ab1997f5400541abf818f055ce65c0a2.png"/>
  <manifest:file-entry manifest:media-type="image/png" manifest:full-path="Pictures/64397cf0d04893cf14c360759c6e3711.png"/>
  <manifest:file-entry manifest:media-type="image/jpeg" manifest:full-path="Pictures/250d85aebd9c8edce2f7a652b0b2d185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ultimedia:cromaiobs"/><text:bookmark-start text:name="__RefHeading___proyectos_audiovisuales_con_croma_y_obs_en_el_aula_1"/><text:bookmark-start text:name="proyectos_audiovisuales_con_croma_y_obs_en_el_aula"/>Proyectos audiovisuales con Croma y OBS en el aula<text:bookmark-end text:name="__RefHeading___proyectos_audiovisuales_con_croma_y_obs_en_el_aula_1"/><text:bookmark-end text:name="proyectos_audiovisuales_con_croma_y_obs_en_el_aula"/></text:h>
      <text:p text:style-name="Text_20_body">A continuación podéis encontrar los materiales de la jornada “Proyectos audiovisuales con Croma y OBS en el aula”</text:p>
      <text:h text:style-name="Heading_20_2" text:outline-level="2"><text:bookmark-start text:name="__RefHeading___introduccion_2"/><text:bookmark-start text:name="introduccion"/>Introducción<text:bookmark-end text:name="__RefHeading___introduccion_2"/><text:bookmark-end text:name="introduccion"/></text:h>
      <text:list text:style-name="Numbering_20_1" text:continue-numbering="false">
        <text:list-item>
          <text:p text:style-name="Numbering_20_1_Content_First"> <text:a xlink:type="simple" xlink:href="https://www.slideshare.net/datunie/croma-y-obs-para-el-aula-noviembre-2022-madrid" text:style-name="Internet_20_link" text:visited-style-name="Visited_20_Internet_20_Link"> Diapositivas de la presentación de la jornada</text:a></text:p>
        </text:list-item>
        <text:list-item>
          <text:p text:style-name="Numbering_20_1_Content_Last"> <text:a xlink:type="simple" xlink:href="https://www.youtube.com/watch?v=UUt04wl5ooc" text:style-name="Internet_20_link" text:visited-style-name="Visited_20_Internet_20_Link">Las zonas de aprendizaje del Aula del Futuro</text:a></text:p>
        </text:list-item>
      </text:list>
      <text:h text:style-name="Heading_20_2" text:outline-level="2"><text:bookmark-start text:name="__RefHeading___grabacion_de_videotutoriales_o_presentaciones_con_open_broadcaster_software_obs_3"/><text:bookmark-start text:name="grabacion_de_videotutoriales_o_presentaciones_con_open_broadcaster_software_obs"/>Grabación de videotutoriales o presentaciones con Open Broadcaster Software (OBS)<text:bookmark-end text:name="__RefHeading___grabacion_de_videotutoriales_o_presentaciones_con_open_broadcaster_software_obs_3"/><text:bookmark-end text:name="grabacion_de_videotutoriales_o_presentaciones_con_open_broadcaster_software_obs"/></text:h>
      <text:h text:style-name="Heading_20_3" text:outline-level="3"><text:bookmark-start text:name="__RefHeading___videotutoriales_de_obs_para_grabar_videotutoriales_o_presentaciones_4"/><text:bookmark-start text:name="videotutoriales_de_obs_para_grabar_videotutoriales_o_presentaciones"/>1. Videotutoriales de OBS para grabar videotutoriales o presentaciones<text:bookmark-end text:name="__RefHeading___videotutoriales_de_obs_para_grabar_videotutoriales_o_presentaciones_4"/><text:bookmark-end text:name="videotutoriales_de_obs_para_grabar_videotutoriales_o_presentaciones"/></text:h>
      <text:p text:style-name="Text_20_body">1.1. <text:a xlink:type="simple" xlink:href="https://www.youtube.com/watch?v=SMuHzl02N-0" text:style-name="Internet_20_link" text:visited-style-name="Visited_20_Internet_20_Link"> Videotutorial - OBS Studio: Descarga e Interfaz</text:a></text:p>
      <text:p text:style-name="Text_20_body">1.2. <text:a xlink:type="simple" xlink:href="https://www.youtube.com/watch?v=QcVMLG4hJkU" text:style-name="Internet_20_link" text:visited-style-name="Visited_20_Internet_20_Link"> Videotutorial - OBS Studio: Configuración general</text:a></text:p>
      <text:p text:style-name="Text_20_body">1.3. <text:a xlink:type="simple" xlink:href="https://www.youtube.com/watch?v=ciKatD8Pcks" text:style-name="Internet_20_link" text:visited-style-name="Visited_20_Internet_20_Link"> Videotutorial - OBS Studio: Grabación de pantalla: Planificación</text:a></text:p>
      <text:p text:style-name="Text_20_body">1.4. <text:a xlink:type="simple" xlink:href="https://www.youtube.com/watch?v=bAMvrCVojEQ" text:style-name="Internet_20_link" text:visited-style-name="Visited_20_Internet_20_Link"> Videotutorial - OBS Studio: Grabación de pantalla: Escenas y Fuentes</text:a></text:p>
      <text:h text:style-name="Heading_20_3" text:outline-level="3"><text:bookmark-start text:name="__RefHeading___mas_videotutoriales_5"/><text:bookmark-start text:name="mas_videotutoriales"/>2. Más videotutoriales:<text:bookmark-end text:name="__RefHeading___mas_videotutoriales_5"/><text:bookmark-end text:name="mas_videotutoriales"/></text:h>
      <text:p text:style-name="Text_20_body">2.1. <text:a xlink:type="simple" xlink:href="https://www.youtube.com/watch?v=pobB6CMn-wo" text:style-name="Internet_20_link" text:visited-style-name="Visited_20_Internet_20_Link"> Videotutorial - Prepara tus clases con OBS y Vokoscreen</text:a></text:p>
      <text:p text:style-name="Text_20_body">2.2. <text:a xlink:type="simple" xlink:href="https://www.youtube.com/watch?v=zMGR7L4c_ns" text:style-name="Internet_20_link" text:visited-style-name="Visited_20_Internet_20_Link">Videotutorial - Grabar escritorio con Open Broadcaster Studio</text:a></text:p>
      <text:p text:style-name="Text_20_body">2.3. <text:a xlink:type="simple" xlink:href="https://www.youtube.com/watch?v=ij43Vkvzho4" text:style-name="Internet_20_link" text:visited-style-name="Visited_20_Internet_20_Link"> Videotutorial - OBS Studio: Grabación de pantalla: Modo de estudio</text:a></text:p>
      <text:p text:style-name="Text_20_body">2.5. DroidCam OBS - Utilización de la cámera del móvil en OBS</text:p>
      <text:list text:style-name="List_20_1" text:continue-numbering="false">
        <text:list-item>
          <text:p text:style-name="LastListParagraph_List_20_1_Content_First"> <text:a xlink:type="simple" xlink:href="https://www.dev47apps.com/obs/" text:style-name="Internet_20_link" text:visited-style-name="Visited_20_Internet_20_Link"> Página de descarga de la app y el conector (plugin)</text:a></text:p>
        </text:list-item>
      </text:list>
      <text:list text:style-name="List_20_1" text:continue-numbering="false">
        <text:list-item>
          <text:p text:style-name="LastListParagraph_List_20_1_Content_First"> <text:a xlink:type="simple" xlink:href="https://obsproject.com/forum/resources/droidcam-obs-camera.1308/" text:style-name="Internet_20_link" text:visited-style-name="Visited_20_Internet_20_Link"> Videotutoriales de utilitzación de DroidCam OBS</text:a></text:p>
        </text:list-item>
      </text:list>
      <text:h text:style-name="Heading_20_2" text:outline-level="2"><text:bookmark-start text:name="__RefHeading___grabacion_de_audiovisuales_con_efectos_especiales._producciones_escolares_6"/><text:bookmark-start text:name="grabacion_de_audiovisuales_con_efectos_especiales._producciones_escolares"/>Grabación de audiovisuales con efectos especiales. Producciones escolares.<text:bookmark-end text:name="__RefHeading___grabacion_de_audiovisuales_con_efectos_especiales._producciones_escolares_6"/><text:bookmark-end text:name="grabacion_de_audiovisuales_con_efectos_especiales._producciones_escolares"/></text:h>
      <text:h text:style-name="Heading_20_3" text:outline-level="3"><text:bookmark-start text:name="__RefHeading___videotutoriales_7"/><text:bookmark-start text:name="videotutoriales"/>1. Videotutoriales:<text:bookmark-end text:name="__RefHeading___videotutoriales_7"/><text:bookmark-end text:name="videotutoriales"/></text:h>
      <text:p text:style-name="Text_20_body">1.1. <text:a xlink:type="simple" xlink:href="https://www.youtube.com/watch?v=rnhGV7T6eNc" text:style-name="Internet_20_link" text:visited-style-name="Visited_20_Internet_20_Link"> Video - Historia y usos del verde croma</text:a></text:p>
      <text:p text:style-name="Text_20_body">1.2. <text:a xlink:type="simple" xlink:href="https://www.youtube.com/watch?v=CInU1BSm4VM" text:style-name="Internet_20_link" text:visited-style-name="Visited_20_Internet_20_Link"> Videotutorial - Iluminar un chroma key</text:a></text:p>
      <text:p text:style-name="Text_20_body">1.3. <text:a xlink:type="simple" xlink:href="https://www.youtube.com/watch?v=8_LuiMC61IQ" text:style-name="Internet_20_link" text:visited-style-name="Visited_20_Internet_20_Link"> Videotutorial - Cómo Hacer un Chroma Key con OBS</text:a></text:p>
      <text:h text:style-name="Heading_20_3" text:outline-level="3"><text:bookmark-start text:name="__RefHeading___ejemplos_8"/><text:bookmark-start text:name="ejemplos"/>2. Ejemplos:<text:bookmark-end text:name="__RefHeading___ejemplos_8"/><text:bookmark-end text:name="ejemplos"/></text:h>
      <text:p text:style-name="Text_20_body">2.1. <text:a xlink:type="simple" xlink:href="https://www.youtube.com/watch?v=tQNRcG55Y2Y" text:style-name="Internet_20_link" text:visited-style-name="Visited_20_Internet_20_Link"> Ejemplo 1. Telenoticias MontseTV</text:a></text:p>
      <text:p text:style-name="Text_20_body">2.2. <text:a xlink:type="simple" xlink:href="https://www.youtube.com/watch?v=b6al4ZN8e1M" text:style-name="Internet_20_link" text:visited-style-name="Visited_20_Internet_20_Link"> Ejemplo 2. Telenoticias News TV</text:a></text:p>
      <text:p text:style-name="Text_20_body">2.3. <text:a xlink:type="simple" xlink:href="https://www.youtube.com/watch?v=QxoGYI7sc58" text:style-name="Internet_20_link" text:visited-style-name="Visited_20_Internet_20_Link"> Ejemplo 3. El Tiempo</text:a></text:p>
      <text:p text:style-name="Text_20_body">2.4. <text:a xlink:type="simple" xlink:href="https://www.youtube.com/watch?v=-mqYCatUj8g" text:style-name="Internet_20_link" text:visited-style-name="Visited_20_Internet_20_Link"> Ejemplo 4. Diálogos de película</text:a></text:p>
      <text:p text:style-name="Text_20_body">2.5. <text:a xlink:type="simple" xlink:href="https://www.youtube.com/watch?v=QwmGRAOoJ8Y" text:style-name="Internet_20_link" text:visited-style-name="Visited_20_Internet_20_Link"> Ejemplo 5. Noticiario proyecto Feria Aérea</text:a></text:p>
      <text:h text:style-name="Heading_20_2" text:outline-level="2"><text:bookmark-start text:name="__RefHeading___emision_en_directo_de_audiovisuales_9"/><text:bookmark-start text:name="emision_en_directo_de_audiovisuales"/>Emisión en directo de audiovisuales<text:bookmark-end text:name="__RefHeading___emision_en_directo_de_audiovisuales_9"/><text:bookmark-end text:name="emision_en_directo_de_audiovisuales"/></text:h>
      <text:p text:style-name="Text_20_body">1. Videotutoriales de OBS para emisión en directo de audiovisuales:</text:p>
      <text:p text:style-name="Text_20_body">1.1. <text:a xlink:type="simple" xlink:href="https://www.youtube.com/watch?v=AvYiJIM6A90" text:style-name="Internet_20_link" text:visited-style-name="Visited_20_Internet_20_Link"> Videotutorial - OBS Studio: Retransmisión en vivo</text:a></text:p>
      <text:h text:style-name="Heading_20_2" text:outline-level="2"><text:bookmark-start text:name="__RefHeading___postproduccion_de_los_audiovisuales_con_editor_de_video_10"/><text:bookmark-start text:name="postproduccion_de_los_audiovisuales_con_editor_de_video"/>Postproducción de los audiovisuales con editor de vídeo<text:bookmark-end text:name="__RefHeading___postproduccion_de_los_audiovisuales_con_editor_de_video_10"/><text:bookmark-end text:name="postproduccion_de_los_audiovisuales_con_editor_de_video"/></text:h>
      <text:list text:style-name="List_20_1" text:continue-numbering="false">
        <text:list-item>
          <text:p text:style-name="LastListParagraph_List_20_1_Content_First"> <text:a xlink:type="simple" xlink:href="https://vimeo.com/34708256" text:style-name="Internet_20_link" text:visited-style-name="Visited_20_Internet_20_Link"> Videotutorial - OpenShot en 5 minuts</text:a></text:p>
        </text:list-item>
      </text:list>
      <text:h text:style-name="Heading_20_2" text:outline-level="2"><text:bookmark-start text:name="__RefHeading___distribucion_de_las_producciones_escolares_11"/><text:bookmark-start text:name="distribucion_de_las_producciones_escolares"/>Distribución de las producciones escolares<text:bookmark-end text:name="__RefHeading___distribucion_de_las_producciones_escolares_11"/><text:bookmark-end text:name="distribucion_de_las_producciones_escolares"/></text:h>
      <text:p text:style-name="Text_20_body">1. YouTube:</text:p>
      <text:p text:style-name="Text_20_body">1.1.<text:a xlink:type="simple" xlink:href="https://www.youtube.com/watch?v=4yKyFsIAPe8" text:style-name="Internet_20_link" text:visited-style-name="Visited_20_Internet_20_Link"> Videotutorial - Como crear una cuenta en Youtube
</text:a></text:p>
      <text:p text:style-name="Text_20_body">1.2.<text:a xlink:type="simple" xlink:href="https://www.youtube.com/watch?v=KcNFANPIbC0" text:style-name="Internet_20_link" text:visited-style-name="Visited_20_Internet_20_Link"> Videotutorial - Cómo subir un vídeo oculto
</text:a></text:p>
      <text:p text:style-name="Text_20_body">1.3.<text:a xlink:type="simple" xlink:href="https://www.youtube.com/watch?v=0BNIeoxWaH4" text:style-name="Internet_20_link" text:visited-style-name="Visited_20_Internet_20_Link"> Videotutorial - Subir contenidos a Youtube respetando al menor. La Ley Coppa</text:a></text:p>
      <text:h text:style-name="Heading_20_2" text:outline-level="2"><text:bookmark-start text:name="__RefHeading___recursos_12"/><text:bookmark-start text:name="recursos"/>Recursos<text:bookmark-end text:name="__RefHeading___recursos_12"/><text:bookmark-end text:name="recursos"/></text:h>
      <text:p text:style-name="Text_20_body">1. <text:a xlink:type="simple" xlink:href="https://www.youtube.com/watch?v=5rjQF8o3gpQ" text:style-name="Internet_20_link" text:visited-style-name="Visited_20_Internet_20_Link"> Videotutorial - Creación de audiovisuales con LliureX
</text:a></text:p>
      <text:p text:style-name="Text_20_body">2. <text:a xlink:type="simple" xlink:href="https://www.youtube.com/watch?v=XLlSWu7iNRk" text:style-name="Internet_20_link" text:visited-style-name="Visited_20_Internet_20_Link"> Videotutorial - Creación de una Pechakucha</text:a></text:p>
      <text:p text:style-name="Text_20_body">3. <text:a xlink:type="simple" xlink:href="https://www.youtube.com/watch?v=nLBqLlD9DMQ" text:style-name="Internet_20_link" text:visited-style-name="Visited_20_Internet_20_Link"> Videotutorial - Grabar una narración con Audacity
</text:a></text:p>
      <text:p text:style-name="Text_20_body">4. <text:a xlink:type="simple" xlink:href="https://www.youtube.com/watch?v=krp_OzCjRwA" text:style-name="Internet_20_link" text:visited-style-name="Visited_20_Internet_20_Link"> Videotutorial - Exportar diapositivas a imagen a partir de Impress y presentaciones de GDrive</text:a></text:p>
      <text:p text:style-name="Text_20_body">5. <text:a xlink:type="simple" xlink:href="https://www.youtube.com/watch?v=A1v1CReq4io" text:style-name="Internet_20_link" text:visited-style-name="Visited_20_Internet_20_Link"> Videotutorial - Edición de vídeo con Kdenlive</text:a></text:p>
      <text:h text:style-name="Heading_20_2" text:outline-level="2"><text:bookmark-start text:name="__RefHeading___imagenes_para_practicar_el_efecto_croma_verde_13"/><text:bookmark-start text:name="imagenes_para_practicar_el_efecto_croma_verde"/>Imágenes para practicar el efecto croma verde<text:bookmark-end text:name="__RefHeading___imagenes_para_practicar_el_efecto_croma_verde_13"/><text:bookmark-end text:name="imagenes_para_practicar_el_efecto_croma_verde"/></text:h>
      <text:p text:style-name="Text_20_body"><draw:frame draw:style-name="mediacenter" draw:name="0" text:anchor-type="paragraph" draw:z-index="0" svg:width="22.489583333333cm" style:rel-width="100%" svg:height="12.7cm" style:rel-height="scale"><draw:image xlink:href="Pictures/ec4c802bbdc455d889f9885c47d953fa.png" xlink:type="simple" xlink:show="embed" xlink:actuate="onLoad"/></draw:frame></text:p>
      <text:p text:style-name="Text_20_body">1. Esta imagen es una adaptación de la obra “La presentación de Clara” con licencia CC BY-SA 2.0 de CeDeC disponible en Flickr</text:p>
      <text:p text:style-name="Text_20_body"><draw:frame draw:style-name="mediacenter" draw:name="1" text:anchor-type="paragraph" draw:z-index="1" svg:width="15.927916666667cm" svg:height="10.31875cm"><draw:image xlink:href="Pictures/51bacec60835314ebbecc919029b8c8b.png" xlink:type="simple" xlink:show="embed" xlink:actuate="onLoad"/></draw:frame></text:p>
      <text:p text:style-name="Text_20_body">2. Esta imagen es una adaptación de la obra “Diagram_of_eye_evolution” By Jordi March i Nogué [1] (Diagram_of_eye_evolution.svg) [CC BY-SA 3.0 or GFDL], via Wikimedia Commons</text:p>
      <text:p text:style-name="Text_20_body"><draw:frame draw:style-name="mediacenter" draw:name="2" text:anchor-type="paragraph" draw:z-index="2" svg:width="15.901458333333cm" svg:height="10.292291666667cm"><draw:image xlink:href="Pictures/ab1997f5400541abf818f055ce65c0a2.png" xlink:type="simple" xlink:show="embed" xlink:actuate="onLoad"/></draw:frame></text:p>
      <text:p text:style-name="Text_20_body">3. Esta imagen es una adaptación de la obra “Cross-section of a single-lens reflex camera” - Anuskafm [GFDL or CC-BY-SA-3.0], vía Wikimedia Commons​</text:p>
      <text:p text:style-name="Text_20_body">Mesa estudiantes.png</text:p>
      <text:p text:style-name="Text_20_body">4. Esta imagen es una adaptación de la obra “Trabajo individual en clase” con licencia CC BY-SA 2.0 de CeDeC disponible en Flickr</text:p>
      <text:p text:style-name="Text_20_body"><draw:frame draw:style-name="mediacenter" draw:name="3" text:anchor-type="paragraph" draw:z-index="3" svg:width="22.489583333333cm" style:rel-width="100%" svg:height="12.7cm" style:rel-height="scale"><draw:image xlink:href="Pictures/64397cf0d04893cf14c360759c6e3711.png" xlink:type="simple" xlink:show="embed" xlink:actuate="onLoad"/></draw:frame></text:p>
      <text:p text:style-name="Text_20_body">5. Esta imagen es una adaptación de la obra “Trabajo individual en clase” con licencia CC BY-SA 2.0 de CeDeC disponible en Flickr</text:p>
      <text:p text:style-name="Text_20_body"><draw:frame draw:style-name="mediacenter" draw:name="4" text:anchor-type="paragraph" draw:z-index="4" svg:width="54.186666666667cm" style:rel-width="100%" svg:height="36.115625cm" style:rel-height="scale"><draw:image xlink:href="Pictures/250d85aebd9c8edce2f7a652b0b2d185.jpg" xlink:type="simple" xlink:show="embed" xlink:actuate="onLoad"/></draw:frame></text:p>
      <text:p text:style-name="Text_20_body">6. “el montgó” con licencia CC BY-SA 2.0 de Juan Carlos disponible en Flickr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 "Librarian"</meta:generator>
    <meta:initial-creator>Generated</meta:initial-creator>
    <meta:creation-date>2026-09-14T03::44:52</meta:creation-date>
    <dc:creator>Generated</dc:creator>
    <dc:date>2026-09-14T03::44:52</dc:date>
    <dc:language>en-US</dc:language>
    <meta:editing-cycles>1</meta:editing-cycles>
    <meta:editing-duration>PT0S</meta:editing-duration>
    <dc:title>multimedia:cromaiobs</dc:title>
  </office:meta>
</office:document-meta>
</file>