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4c802bbdc455d889f9885c47d953fa.png"/>
  <manifest:file-entry manifest:media-type="image/png" manifest:full-path="Pictures/51bacec60835314ebbecc919029b8c8b.png"/>
  <manifest:file-entry manifest:media-type="image/png" manifest:full-path="Pictures/ab1997f5400541abf818f055ce65c0a2.png"/>
  <manifest:file-entry manifest:media-type="image/png" manifest:full-path="Pictures/c356acffc1404aa7ff7b943f0ae5a999.png"/>
  <manifest:file-entry manifest:media-type="image/png" manifest:full-path="Pictures/64397cf0d04893cf14c360759c6e3711.png"/>
  <manifest:file-entry manifest:media-type="image/jpeg" manifest:full-path="Pictures/250d85aebd9c8edce2f7a652b0b2d18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ultimedia:audiovisualscromaobs"/>En construcció!!!!!!!!!!!!!!!!!!!!!!!!!1</text:p>
      <text:h text:style-name="Heading_20_1" text:outline-level="1"><text:bookmark-start text:name="__RefHeading___recursos_audiovisuals_amb_croma_i_obs_per_a_l_aula_1"/><text:bookmark-start text:name="recursos_audiovisuals_amb_croma_i_obs_per_a_l_aula"/>Recursos audiovisuals amb Croma i OBS per a l'aula<text:bookmark-end text:name="__RefHeading___recursos_audiovisuals_amb_croma_i_obs_per_a_l_aula_1"/><text:bookmark-end text:name="recursos_audiovisuals_amb_croma_i_obs_per_a_l_aula"/></text:h>
      <text:p text:style-name="Text_20_body">A continuació podeu trobar els materials del curs “Recursos audiovisuals amb Croma i OBS per a l'aula”</text:p>
      <text:h text:style-name="Heading_20_2" text:outline-level="2"><text:bookmark-start text:name="__RefHeading___introduccio_2"/><text:bookmark-start text:name="introduccio"/>Introducció<text:bookmark-end text:name="__RefHeading___introduccio_2"/><text:bookmark-end text:name="introduccio"/></text:h>
      <text:list text:style-name="Numbering_20_1" text:continue-numbering="false">
        <text:list-item>
          <text:p text:style-name="Numbering_20_1_Content_First"> <text:a xlink:type="simple" xlink:href="https://www.slideshare.net/datunie/recursos-audiovisuals-amb-croma-i-obs-per-a-laula-de-coneixement-del-medi-en-primria" text:style-name="Internet_20_link" text:visited-style-name="Visited_20_Internet_20_Link"> Diapositives de la presentació del curs</text:a></text:p>
        </text:list-item>
        <text:list-item>
          <text:p text:style-name="Numbering_20_1_Content"> <text:a xlink:type="simple" xlink:href="https://www.youtube.com/watch?v=56gNiQWg0Qo" text:style-name="Internet_20_link" text:visited-style-name="Visited_20_Internet_20_Link">Vídeo de presentació del curs</text:a></text:p>
        </text:list-item>
        <text:list-item>
          <text:p text:style-name="Numbering_20_1_Content_Last"> <text:a xlink:type="simple" xlink:href="https://www.youtube.com/watch?v=UUt04wl5ooc" text:style-name="Internet_20_link" text:visited-style-name="Visited_20_Internet_20_Link">Les zones d'aprenentatge de l'Aula del Futur</text:a></text:p>
        </text:list-item>
      </text:list>
      <text:h text:style-name="Heading_20_2" text:outline-level="2"><text:bookmark-start text:name="__RefHeading___enregistrament_de_videotutorials_o_presentacions_amb_open_broadcaster_software_obs_3"/><text:bookmark-start text:name="enregistrament_de_videotutorials_o_presentacions_amb_open_broadcaster_software_obs"/>Enregistrament de videotutorials o presentacions amb Open Broadcaster Software (OBS)<text:bookmark-end text:name="__RefHeading___enregistrament_de_videotutorials_o_presentacions_amb_open_broadcaster_software_obs_3"/><text:bookmark-end text:name="enregistrament_de_videotutorials_o_presentacions_amb_open_broadcaster_software_obs"/></text:h>
      <text:h text:style-name="Heading_20_3" text:outline-level="3"><text:bookmark-start text:name="__RefHeading___videotutorials_d_obs_per_a_enregistrar_videotutorials_o_presentacions_4"/><text:bookmark-start text:name="videotutorials_d_obs_per_a_enregistrar_videotutorials_o_presentacions"/>1. Videotutorials d'OBS per a enregistrar videotutorials o presentacions<text:bookmark-end text:name="__RefHeading___videotutorials_d_obs_per_a_enregistrar_videotutorials_o_presentacions_4"/><text:bookmark-end text:name="videotutorials_d_obs_per_a_enregistrar_videotutorials_o_presentacions"/></text:h>
      <text:p text:style-name="Text_20_body">1.1. <text:a xlink:type="simple" xlink:href="https://www.youtube.com/watch?v=SMuHzl02N-0" text:style-name="Internet_20_link" text:visited-style-name="Visited_20_Internet_20_Link"> Videotutorial - OBS Studio: Descàrrega i Interfície</text:a></text:p>
      <text:p text:style-name="Text_20_body">1.2. <text:a xlink:type="simple" xlink:href="https://www.youtube.com/watch?v=QcVMLG4hJkU" text:style-name="Internet_20_link" text:visited-style-name="Visited_20_Internet_20_Link"> Videotutorial - OBS Studio: Configuració general</text:a></text:p>
      <text:p text:style-name="Text_20_body">1.3. <text:a xlink:type="simple" xlink:href="https://www.youtube.com/watch?v=ciKatD8Pcks" text:style-name="Internet_20_link" text:visited-style-name="Visited_20_Internet_20_Link"> Videotutorial - OBS Studio: Enregistrament de pantalla: Planificació</text:a></text:p>
      <text:p text:style-name="Text_20_body">1.4. <text:a xlink:type="simple" xlink:href="https://www.youtube.com/watch?v=bAMvrCVojEQ" text:style-name="Internet_20_link" text:visited-style-name="Visited_20_Internet_20_Link"> Videotutorial - OBS Studio: Enregistrament de pantalla: Escenes i Fonts</text:a></text:p>
      <text:h text:style-name="Heading_20_3" text:outline-level="3"><text:bookmark-start text:name="__RefHeading___mes_videotutorials_5"/><text:bookmark-start text:name="mes_videotutorials"/>2. Més videotutorials:<text:bookmark-end text:name="__RefHeading___mes_videotutorials_5"/><text:bookmark-end text:name="mes_videotutorials"/></text:h>
      <text:p text:style-name="Text_20_body">2.1. <text:a xlink:type="simple" xlink:href="https://www.youtube.com/watch?v=pobB6CMn-wo" text:style-name="Internet_20_link" text:visited-style-name="Visited_20_Internet_20_Link"> Videotutorial - Prepara les teues classes amb OBS i Vokoscreen</text:a></text:p>
      <text:p text:style-name="Text_20_body">2.2. <text:a xlink:type="simple" xlink:href="https://www.youtube.com/watch?v=zMGR7L4c_ns" text:style-name="Internet_20_link" text:visited-style-name="Visited_20_Internet_20_Link">Videotutorial - Enregistrar escriptori amb Open Broadcaster Studio</text:a></text:p>
      <text:p text:style-name="Text_20_body">2.3. <text:a xlink:type="simple" xlink:href="https://www.youtube.com/watch?v=ij43Vkvzho4" text:style-name="Internet_20_link" text:visited-style-name="Visited_20_Internet_20_Link"> Videotutorial - OBS Studio: Enregistrament de pantalla: Mode de estudi</text:a></text:p>
      <text:p text:style-name="Text_20_body">2.5. DroidCam OBS - Utilització de la càmera del mòbil en OBS</text:p>
      <text:list text:style-name="List_20_1" text:continue-numbering="false">
        <text:list-item>
          <text:p text:style-name="LastListParagraph_List_20_1_Content_First"> <text:a xlink:type="simple" xlink:href="https://www.dev47apps.com/obs/" text:style-name="Internet_20_link" text:visited-style-name="Visited_20_Internet_20_Link"> Pàgina de descàrrega de la app i el connector (plugin)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obsproject.com/forum/resources/droidcam-obs-camera.1308/" text:style-name="Internet_20_link" text:visited-style-name="Visited_20_Internet_20_Link"> Videotutorials d'utilització de DroidCam OBS</text:a></text:p>
        </text:list-item>
      </text:list>
      <text:h text:style-name="Heading_20_2" text:outline-level="2"><text:bookmark-start text:name="__RefHeading___enregistrament_d_audiovisuals_amb_efectes_especials._produccions_escolars_6"/><text:bookmark-start text:name="enregistrament_d_audiovisuals_amb_efectes_especials._produccions_escolars"/>Enregistrament d'audiovisuals amb efectes especials. Produccions escolars.<text:bookmark-end text:name="__RefHeading___enregistrament_d_audiovisuals_amb_efectes_especials._produccions_escolars_6"/><text:bookmark-end text:name="enregistrament_d_audiovisuals_amb_efectes_especials._produccions_escolars"/></text:h>
      <text:h text:style-name="Heading_20_3" text:outline-level="3"><text:bookmark-start text:name="__RefHeading___videotutorials_7"/><text:bookmark-start text:name="videotutorials"/>1. Videotutorials:<text:bookmark-end text:name="__RefHeading___videotutorials_7"/><text:bookmark-end text:name="videotutorials"/></text:h>
      <text:p text:style-name="Text_20_body">1.1. <text:a xlink:type="simple" xlink:href="https://www.youtube.com/watch?v=rnhGV7T6eNc" text:style-name="Internet_20_link" text:visited-style-name="Visited_20_Internet_20_Link"> Vídeo - Història i usos del verd croma</text:a></text:p>
      <text:p text:style-name="Text_20_body">1.2. <text:a xlink:type="simple" xlink:href="https://www.youtube.com/watch?v=CInU1BSm4VM" text:style-name="Internet_20_link" text:visited-style-name="Visited_20_Internet_20_Link"> Videotutorial - Il·luminar un croma key</text:a></text:p>
      <text:p text:style-name="Text_20_body">1.3. <text:a xlink:type="simple" xlink:href="https://www.youtube.com/watch?v=8_LuiMC61IQ" text:style-name="Internet_20_link" text:visited-style-name="Visited_20_Internet_20_Link"> Videotutorial - Com Fer un Croma Key amb OBS</text:a></text:p>
      <text:h text:style-name="Heading_20_3" text:outline-level="3"><text:bookmark-start text:name="__RefHeading___exemples_8"/><text:bookmark-start text:name="exemples"/>2. Exemples:<text:bookmark-end text:name="__RefHeading___exemples_8"/><text:bookmark-end text:name="exemples"/></text:h>
      <text:p text:style-name="Text_20_body">2.1. <text:a xlink:type="simple" xlink:href="https://www.youtube.com/watch?v=tQNRcG55Y2Y" text:style-name="Internet_20_link" text:visited-style-name="Visited_20_Internet_20_Link"> Exemple 1. Telenotícies MontseTV</text:a></text:p>
      <text:p text:style-name="Text_20_body">2.2. <text:a xlink:type="simple" xlink:href="https://www.youtube.com/watch?v=b6al4ZN8e1M" text:style-name="Internet_20_link" text:visited-style-name="Visited_20_Internet_20_Link"> Exemple 2. Telenotícies News TV</text:a></text:p>
      <text:p text:style-name="Text_20_body">2.3. <text:a xlink:type="simple" xlink:href="https://www.youtube.com/watch?v=QxoGYI7sc58" text:style-name="Internet_20_link" text:visited-style-name="Visited_20_Internet_20_Link"> Exemple 3. El Temps</text:a></text:p>
      <text:p text:style-name="Text_20_body">2.4. <text:a xlink:type="simple" xlink:href="https://www.youtube.com/watch?v=-mqYCatUj8g" text:style-name="Internet_20_link" text:visited-style-name="Visited_20_Internet_20_Link"> Exemple 4. Diàlegs de pel·lícula</text:a></text:p>
      <text:p text:style-name="Text_20_body">2.5. <text:a xlink:type="simple" xlink:href="https://www.youtube.com/watch?v=QwmGRAOoJ8Y" text:style-name="Internet_20_link" text:visited-style-name="Visited_20_Internet_20_Link"> Exemple 5. Noticiari projecte Fira Aèria</text:a></text:p>
      <text:h text:style-name="Heading_20_2" text:outline-level="2"><text:bookmark-start text:name="__RefHeading___emissio_en_directe_d_audiovisuals_9"/><text:bookmark-start text:name="emissio_en_directe_d_audiovisuals"/>Emissió en directe d'audiovisuals<text:bookmark-end text:name="__RefHeading___emissio_en_directe_d_audiovisuals_9"/><text:bookmark-end text:name="emissio_en_directe_d_audiovisuals"/></text:h>
      <text:p text:style-name="Text_20_body">1. Videotutorials d'OBS per a emissió en directe d'audiovisuals:</text:p>
      <text:p text:style-name="Text_20_body">1.1. <text:a xlink:type="simple" xlink:href="https://www.youtube.com/watch?v=AvYiJIM6A90" text:style-name="Internet_20_link" text:visited-style-name="Visited_20_Internet_20_Link"> Videotutorial - OBS Studio: Retransmissió en directe</text:a></text:p>
      <text:h text:style-name="Heading_20_2" text:outline-level="2"><text:bookmark-start text:name="__RefHeading___postproduccio_dels_audiovisuals_amb_editor_de_video_10"/><text:bookmark-start text:name="postproduccio_dels_audiovisuals_amb_editor_de_video"/>Postproducció dels audiovisuals amb editor de vídeo<text:bookmark-end text:name="__RefHeading___postproduccio_dels_audiovisuals_amb_editor_de_video_10"/><text:bookmark-end text:name="postproduccio_dels_audiovisuals_amb_editor_de_video"/></text:h>
      <text:list text:style-name="List_20_1" text:continue-numbering="false">
        <text:list-item>
          <text:p text:style-name="LastListParagraph_List_20_1_Content_First"> <text:a xlink:type="simple" xlink:href="https://vimeo.com/34708256" text:style-name="Internet_20_link" text:visited-style-name="Visited_20_Internet_20_Link"> Videotutorial - OpenShot en 5 minuts</text:a></text:p>
        </text:list-item>
      </text:list>
      <text:h text:style-name="Heading_20_2" text:outline-level="2"><text:bookmark-start text:name="__RefHeading___distribucion_de_las_producciones_escolares_11"/><text:bookmark-start text:name="distribucion_de_las_producciones_escolares"/>Distribución de las producciones escolares<text:bookmark-end text:name="__RefHeading___distribucion_de_las_producciones_escolares_11"/><text:bookmark-end text:name="distribucion_de_las_producciones_escolares"/></text:h>
      <text:p text:style-name="Text_20_body">1. YouTube:</text:p>
      <text:p text:style-name="Text_20_body">1.1.<text:a xlink:type="simple" xlink:href="https://www.youtube.com/watch?v=4yKyFsIAPe8" text:style-name="Internet_20_link" text:visited-style-name="Visited_20_Internet_20_Link"> Videotutorial - Como crear una cuenta en Youtube
</text:a></text:p>
      <text:p text:style-name="Text_20_body">1.2.<text:a xlink:type="simple" xlink:href="https://www.youtube.com/watch?v=KcNFANPIbC0" text:style-name="Internet_20_link" text:visited-style-name="Visited_20_Internet_20_Link"> Videotutorial - Cómo subir un vídeo oculto
</text:a></text:p>
      <text:p text:style-name="Text_20_body">1.3.<text:a xlink:type="simple" xlink:href="https://www.youtube.com/watch?v=0BNIeoxWaH4" text:style-name="Internet_20_link" text:visited-style-name="Visited_20_Internet_20_Link"> Videotutorial - Subir contenidos a Youtube respetando al menor. La Ley Coppa</text:a></text:p>
      <text:h text:style-name="Heading_20_2" text:outline-level="2"><text:bookmark-start text:name="__RefHeading___recursos_12"/><text:bookmark-start text:name="recursos"/>Recursos<text:bookmark-end text:name="__RefHeading___recursos_12"/><text:bookmark-end text:name="recursos"/></text:h>
      <text:p text:style-name="Text_20_body">1. <text:a xlink:type="simple" xlink:href="https://www.youtube.com/watch?v=5rjQF8o3gpQ" text:style-name="Internet_20_link" text:visited-style-name="Visited_20_Internet_20_Link"> Videotutorial - Creación de audiovisuales con LliureX
</text:a></text:p>
      <text:p text:style-name="Text_20_body">2. <text:a xlink:type="simple" xlink:href="https://www.youtube.com/watch?v=XLlSWu7iNRk" text:style-name="Internet_20_link" text:visited-style-name="Visited_20_Internet_20_Link"> Videotutorial - Creación de una Pechakucha</text:a></text:p>
      <text:p text:style-name="Text_20_body">3. <text:a xlink:type="simple" xlink:href="https://www.youtube.com/watch?v=nLBqLlD9DMQ" text:style-name="Internet_20_link" text:visited-style-name="Visited_20_Internet_20_Link"> Videotutorial - Grabar una narración con Audacity
</text:a></text:p>
      <text:p text:style-name="Text_20_body">4. <text:a xlink:type="simple" xlink:href="https://www.youtube.com/watch?v=krp_OzCjRwA" text:style-name="Internet_20_link" text:visited-style-name="Visited_20_Internet_20_Link"> Videotutorial - Exportar diapositivas a imagen a partir de Impress y presentaciones de GDrive</text:a></text:p>
      <text:p text:style-name="Text_20_body">5. <text:a xlink:type="simple" xlink:href="https://www.youtube.com/watch?v=A1v1CReq4io" text:style-name="Internet_20_link" text:visited-style-name="Visited_20_Internet_20_Link"> Videotutorial - Edición de vídeo con Kdenlive</text:a></text:p>
      <text:h text:style-name="Heading_20_2" text:outline-level="2"><text:bookmark-start text:name="__RefHeading___imagenes_para_practicar_el_efecto_croma_verde_13"/><text:bookmark-start text:name="imagenes_para_practicar_el_efecto_croma_verde"/>Imágenes para practicar el efecto croma verde<text:bookmark-end text:name="__RefHeading___imagenes_para_practicar_el_efecto_croma_verde_13"/><text:bookmark-end text:name="imagenes_para_practicar_el_efecto_croma_verde"/></text:h>
      <text:p text:style-name="Text_20_body"><draw:frame draw:style-name="mediacenter" draw:name="0" text:anchor-type="paragraph" draw:z-index="0" svg:width="22.489583333333cm" style:rel-width="100%" svg:height="12.7cm" style:rel-height="scale"><draw:image xlink:href="Pictures/ec4c802bbdc455d889f9885c47d953fa.png" xlink:type="simple" xlink:show="embed" xlink:actuate="onLoad"/></draw:frame></text:p>
      <text:p text:style-name="Text_20_body">1. Esta imagen es una adaptación de la obra “La presentación de Clara” con licencia CC BY-SA 2.0 de CeDeC disponible en Flickr</text:p>
      <text:p text:style-name="Text_20_body"><draw:frame draw:style-name="mediacenter" draw:name="1" text:anchor-type="paragraph" draw:z-index="1" svg:width="15.927916666667cm" svg:height="10.31875cm"><draw:image xlink:href="Pictures/51bacec60835314ebbecc919029b8c8b.png" xlink:type="simple" xlink:show="embed" xlink:actuate="onLoad"/></draw:frame></text:p>
      <text:p text:style-name="Text_20_body">2. Esta imagen es una adaptación de la obra “Diagram_of_eye_evolution” By Jordi March i Nogué [1] (Diagram_of_eye_evolution.svg) [CC BY-SA 3.0 or GFDL], via Wikimedia Commons</text:p>
      <text:p text:style-name="Text_20_body"><draw:frame draw:style-name="mediacenter" draw:name="2" text:anchor-type="paragraph" draw:z-index="2" svg:width="15.901458333333cm" svg:height="10.292291666667cm"><draw:image xlink:href="Pictures/ab1997f5400541abf818f055ce65c0a2.png" xlink:type="simple" xlink:show="embed" xlink:actuate="onLoad"/></draw:frame></text:p>
      <text:p text:style-name="Text_20_body">3. Esta imagen es una adaptación de la obra “Cross-section of a single-lens reflex camera” - Anuskafm [GFDL or CC-BY-SA-3.0], vía Wikimedia Commons​</text:p>
      <text:p text:style-name="Text_20_body"><draw:frame draw:style-name="mediacenter" draw:name="3" text:anchor-type="paragraph" draw:z-index="3" svg:width="22.489583333333cm" style:rel-width="100%" svg:height="12.7cm" style:rel-height="scale"><draw:image xlink:href="Pictures/c356acffc1404aa7ff7b943f0ae5a999.png" xlink:type="simple" xlink:show="embed" xlink:actuate="onLoad"/></draw:frame></text:p>
      <text:p text:style-name="Text_20_body">4. Esta imagen es una adaptación de la obra “Trabajo individual en clase” con licencia CC BY-SA 2.0 de CeDeC disponible en Flickr</text:p>
      <text:p text:style-name="Text_20_body"><draw:frame draw:style-name="mediacenter" draw:name="4" text:anchor-type="paragraph" draw:z-index="4" svg:width="22.489583333333cm" style:rel-width="100%" svg:height="12.7cm" style:rel-height="scale"><draw:image xlink:href="Pictures/64397cf0d04893cf14c360759c6e3711.png" xlink:type="simple" xlink:show="embed" xlink:actuate="onLoad"/></draw:frame></text:p>
      <text:p text:style-name="Text_20_body">5. Esta imagen es una adaptación de la obra “Trabajo individual en clase” con licencia CC BY-SA 2.0 de CeDeC disponible en Flickr</text:p>
      <text:p text:style-name="Text_20_body"><draw:frame draw:style-name="mediacenter" draw:name="5" text:anchor-type="paragraph" draw:z-index="5" svg:width="54.186666666667cm" style:rel-width="100%" svg:height="36.115625cm" style:rel-height="scale"><draw:image xlink:href="Pictures/250d85aebd9c8edce2f7a652b0b2d185.jpg" xlink:type="simple" xlink:show="embed" xlink:actuate="onLoad"/></draw:frame></text:p>
      <text:p text:style-name="Text_20_body">6. “el montgó” con licencia CC BY-SA 2.0 de Juan Carlos disponible en Flick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5T06::02:15</meta:creation-date>
    <dc:creator>Generated</dc:creator>
    <dc:date>2026-09-15T06::02:15</dc:date>
    <dc:language>en-US</dc:language>
    <meta:editing-cycles>1</meta:editing-cycles>
    <meta:editing-duration>PT0S</meta:editing-duration>
    <dc:title>multimedia:audiovisualscromaobs</dc:title>
  </office:meta>
</office:document-meta>
</file>