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afeae2b86ec81593cd168316ec98ed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9.20875cm" style:rel-width="100%" svg:height="5.159375cm" style:rel-height="scale"><draw:image xlink:href="Pictures/4afeae2b86ec81593cd168316ec98edd.jpg" xlink:type="simple" xlink:show="embed" xlink:actuate="onLoad"/></draw:frame></text:p>
      <text:h text:style-name="Heading_20_2" text:outline-level="2"><text:bookmark text:name="es:start"/><text:bookmark-start text:name="__RefHeading___benvingudes_i_benvinguts_als_wikimanuals_de_la_comunitat_edutictac_1"/><text:bookmark-start text:name="benvingudes_i_benvinguts_als_wikimanuals_de_la_comunitat_edutictac"/>Benvingudes i benvinguts als Wikimanuals de la Comunitat EduTicTac.<text:bookmark-end text:name="__RefHeading___benvingudes_i_benvinguts_als_wikimanuals_de_la_comunitat_edutictac_1"/><text:bookmark-end text:name="benvingudes_i_benvinguts_als_wikimanuals_de_la_comunitat_edutictac"/></text:h>
      <text:p text:style-name="Text_20_body">Aquest és un espai que construïm entre tots, qualsevol col·laboració serà benvinguda. Teniu permís per a fer i desfer, si no vos atreviu a editar un article sempre el podeu enviar al canal de 
<text:a xlink:type="simple" xlink:href="https://t.me/edutictac" text:style-name="Internet_20_link" text:visited-style-name="Visited_20_Internet_20_Link">Telegram d'Edutictac</text:a></text:p>
      <text:p text:style-name="Text_20_body">Si tens qualsevol dubte no tingues por de preguntar.</text:p>
      <text:p text:style-name="Text_20_body">Consulta <text:a xlink:type="simple" xlink:href="https://edutictac.es/wikimanuals/start?do=index" text:style-name="Internet_20_link" text:visited-style-name="Visited_20_Internet_20_Link">l'índex de continguts.</text:a></text:p>
      <text:p text:style-name="Text_20_body">Antiga wiki <text:a xlink:type="simple" xlink:href="https://wikimanuals.edutictac.noho.st/" text:style-name="Internet_20_link" text:visited-style-name="Visited_20_Internet_20_Link">https://wikimanuals.edutictac.noho.s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4T05::25:26</meta:creation-date>
    <dc:creator>Generated</dc:creator>
    <dc:date>2026-09-14T05::25:26</dc:date>
    <dc:language>en-US</dc:language>
    <meta:editing-cycles>1</meta:editing-cycles>
    <meta:editing-duration>PT0S</meta:editing-duration>
    <dc:title>es:start</dc:title>
  </office:meta>
</office:document-meta>
</file>