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f856511e1deae0529d58bc50ad1b9ee.png"/>
  <manifest:file-entry manifest:media-type="image/png" manifest:full-path="Pictures/b04dca92ae6c0a8fdf0b7341bd446bf3.png"/>
  <manifest:file-entry manifest:media-type="image/png" manifest:full-path="Pictures/d737074e2e7cd17d7465c3237283520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s:aules:nivellinicial:acces"/><text:bookmark-start text:name="__RefHeading___acceso_para_docentes_1"/><text:bookmark-start text:name="acceso_para_docentes"/>Acceso para docentes<text:bookmark-end text:name="__RefHeading___acceso_para_docentes_1"/><text:bookmark-end text:name="acceso_para_docentes"/></text:h>
      <text:p text:style-name="Text_20_body">Cualquier docente que tenga acceso a Itaca puede acceder en Aules, sin necesidad de ninguna solicitud, sincronización o acción adicional por parte de la dirección o la coordinación TIC del centro.</text:p>
      <text:p text:style-name="Text_20_body">El acceso se realiza mediante la dirección <text:a xlink:type="simple" xlink:href="https://aules.edu.gva.es" text:style-name="Internet_20_link" text:visited-style-name="Visited_20_Internet_20_Link">https://aules.edu.gva.es</text:a></text:p>
      <text:p text:style-name="Text_20_body"><draw:frame draw:style-name="mediacenter" draw:name="https://aules.edu.gva.es Legend" text:anchor-type="paragraph" draw:z-index="0" svg:width="15.875cm"><draw:text-box><text:p text:style-name="legendcenter"><draw:frame draw:style-name="mediacenter" draw:name="https://aules.edu.gva.es" text:anchor-type="paragraph" draw:z-index="0" svg:width="15.875cm" svg:height="17.049138804458cm"><draw:image xlink:href="Pictures/df856511e1deae0529d58bc50ad1b9ee.png" xlink:type="simple" xlink:show="embed" xlink:actuate="onLoad"/></draw:frame>https://aules.edu.gva.es</text:p></draw:text-box></draw:frame></text:p>
      <text:p text:style-name="Text_20_body">Es muy importante elegir el “sabor” con el que vais a trabajar (ESO, Primària, FP…). Haced clic y accedéis a la pantalla de autenticación.</text:p>
      <text:p text:style-name="Text_20_body"><draw:frame draw:style-name="mediacenter" draw:name="1" text:anchor-type="paragraph" draw:z-index="1" svg:width="15.875cm" svg:height="9.4087528604119cm"><draw:image xlink:href="Pictures/b04dca92ae6c0a8fdf0b7341bd446bf3.png" xlink:type="simple" xlink:show="embed" xlink:actuate="onLoad"/></draw:frame></text:p>
      <text:p text:style-name="Text_20_body">En la parte derecha de la pantalla aparece el espacio para indicar el nombre de usuario y la contraseña.</text:p>
      <text:p text:style-name="Text_20_body">Para las y los docentes, el nombre de usuario (NIF) y la contraseña son los mismos que para Itaca. Por eso, en caso de no recordar la contraseña, se sigue el mismo procedimiento:</text:p>
      <text:list text:style-name="List_20_1" text:continue-numbering="false">
        <text:list-item>
          <text:p text:style-name="List_20_1_Content_First"> Hay que acceder a <text:a xlink:type="simple" xlink:href="https://itaca.edu.gva.es" text:style-name="Internet_20_link" text:visited-style-name="Visited_20_Internet_20_Link">https://itaca.edu.gva.es</text:a> y clicar sobre el enlace “Cambia la contraseña”.</text:p>
        </text:list-item>
        <text:list-item>
          <text:p text:style-name="List_20_1_Content_Last"> Hay que telefonear al SAI (961 207 685) e indicar que no se recuerda la contraseña de Itaca.</text:p>
        </text:list-item>
      </text:list>
      <text:h text:style-name="Heading_20_1" text:outline-level="1"><text:bookmark-start text:name="__RefHeading___acceso_para_el_alumnado_2"/><text:bookmark-start text:name="acceso_para_el_alumnado"/>Acceso para el alumnado<text:bookmark-end text:name="__RefHeading___acceso_para_el_alumnado_2"/><text:bookmark-end text:name="acceso_para_el_alumnado"/></text:h>
      <text:p text:style-name="Text_20_body">El alumnado se autentica con lo ANIDA como nombre de usuario. Su contraseña inicial se compone de las tres primeras letras de su apellido en minúsculas (sin acentos) y su fecha de nacimiento en formato DDMMAA. Así, por ejemplo, un alumno llamado Juan Pérez García, nacido el 25 de abril de 2001 tendrá como contraseña per250401.</text:p>
      <text:p text:style-name="Text_20_body">En caso de que el alumno/a olvido la contraseña, habrá dos posibilidades:</text:p>
      <text:list text:style-name="List_20_1" text:continue-numbering="false">
        <text:list-item>
          <text:p text:style-name="List_20_1_Content_First"> Intentar recuperar la contraseña mediante el enlace “Ha extraviado la contraseña?” de Aules. Dado que la recuperación de la contraseña se realiza mediante correo electrónico, es necesario que el alumno/a tenga</text:p>
        </text:list-item>
        <text:list-item>
          <text:p text:style-name="List_20_1_Content_Last"> Cualquier docente del centro podrá «restablecer» la contraseña al valor inicial, mediante un enlace dentro del panel de control de Aules.</text:p>
        </text:list-item>
      </text:list>
      <text:h text:style-name="Heading_20_1" text:outline-level="1"><text:bookmark-start text:name="__RefHeading___mi_pagina_inicial_3"/><text:bookmark-start text:name="mi_pagina_inicial"/>Mi página inicial<text:bookmark-end text:name="__RefHeading___mi_pagina_inicial_3"/><text:bookmark-end text:name="mi_pagina_inicial"/></text:h>
      <text:p text:style-name="Text_20_body">Una vez autenticados, la plataforma nos redirige automáticamente en nuestra página inicial.</text:p>
      <text:p text:style-name="Text_20_body"><draw:frame draw:style-name="mediacenter" draw:name="2" text:anchor-type="paragraph" draw:z-index="2" svg:width="15.875cm" svg:height="5.2639470927187cm"><draw:image xlink:href="Pictures/d737074e2e7cd17d7465c32372835205.png" xlink:type="simple" xlink:show="embed" xlink:actuate="onLoad"/></draw:frame></text:p>
      <text:p text:style-name="Text_20_body">Si hagáis clic encima de vuestro nombre permitirá desplegar las diferentes opciones del menú de usuario:</text:p>
      <text:list text:style-name="List_20_1" text:continue-numbering="false">
        <text:list-item>
          <text:p text:style-name="List_20_1_Content_First"> Ver/Editar Perfil: nos permite ver y modificar algunos elementos de nuestro perfil en la plataforma. </text:p>
        </text:list-item>
        <text:list-item>
          <text:p text:style-name="List_20_1_Content"> Preferencias: esta opción es fundamental en la hora de modificar elementos como el idioma, el editor de textos o las insignias.</text:p>
        </text:list-item>
        <text:list-item>
          <text:p text:style-name="List_20_1_Content_Last"> Sale: permite cerrar la sesión. Salir de la sesión es fundamental en ordenadores públicos o compartidos.</text:p>
        </text:list-item>
      </text:list>
      <text:p text:style-name="Text_20_body"><text:a xlink:type="simple" xlink:href="https://aules.edu.gva.es/autoformacio/course/view.php?id=23" text:style-name="Internet_20_link" text:visited-style-name="Visited_20_Internet_20_Link">Adaptación del curso: Aules nivel inicial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 "Librarian"</meta:generator>
    <meta:initial-creator>Generated</meta:initial-creator>
    <meta:creation-date>2026-09-13T17::02:52</meta:creation-date>
    <dc:creator>Generated</dc:creator>
    <dc:date>2026-09-13T17::02:52</dc:date>
    <dc:language>en-US</dc:language>
    <meta:editing-cycles>1</meta:editing-cycles>
    <meta:editing-duration>PT0S</meta:editing-duration>
    <dc:title>es:aules:nivellinicial:acces</dc:title>
  </office:meta>
</office:document-meta>
</file>