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38091584ecf5c4d955a9ccee80ca31.jpg"/>
  <manifest:file-entry manifest:media-type="image/jpeg" manifest:full-path="Pictures/f6537ba3e9e03f5d6167c88fa322cd60.jpg"/>
  <manifest:file-entry manifest:media-type="image/jpeg" manifest:full-path="Pictures/f391828fd314ec359f46a99911b2bfd6.jpg"/>
  <manifest:file-entry manifest:media-type="image/jpeg" manifest:full-path="Pictures/3fb0bc5b9c6cb0d4068de3c7ef07d074.jpg"/>
  <manifest:file-entry manifest:media-type="image/jpeg" manifest:full-path="Pictures/c6b4184542035d93208e5e0f0a7100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utictac:trobatic"/><text:bookmark-start text:name="__RefHeading___col_lectius_assistents_1"/><text:bookmark-start text:name="col_lectius_assistents"/>Col·lectius assistents<text:bookmark-end text:name="__RefHeading___col_lectius_assistents_1"/><text:bookmark-end text:name="col_lectius_assistents"/></text:h>
      <text:list text:style-name="List_20_1" text:continue-numbering="false">
        <text:list-item>
          <text:p text:style-name="List_20_1_Content_First"> Novadors</text:p>
        </text:list-item>
        <text:list-item>
          <text:p text:style-name="List_20_1_Content"> Edutictac</text:p>
        </text:list-item>
        <text:list-item>
          <text:p text:style-name="List_20_1_Content"> 1entretants</text:p>
        </text:list-item>
        <text:list-item>
          <text:p text:style-name="List_20_1_Content"> Associació de professors de Tecnologia</text:p>
        </text:list-item>
        <text:list-item>
          <text:p text:style-name="List_20_1_Content"> Associació de professors d'Informàtica</text:p>
        </text:list-item>
        <text:list-item>
          <text:p text:style-name="List_20_1_Content"> Grupo Sorolla</text:p>
        </text:list-item>
        <text:list-item>
          <text:p text:style-name="List_20_1_Content_Last"> Professors d’Infantil, Primària i IES amb experiències TIC concretes</text:p>
        </text:list-item>
      </text:list>
      <text:p text:style-name="Text_20_body">Nombre de components de la trobada: 25 persones, 5 persones de conselleria, 20 persones representants de col·lectius específics o amb una trajectòria personal TIC significativa</text:p>
      <text:h text:style-name="Heading_20_1" text:outline-level="1"><text:bookmark-start text:name="__RefHeading___programa_de_la_trobada_2"/><text:bookmark-start text:name="programa_de_la_trobada"/>Programa de la trobada<text:bookmark-end text:name="__RefHeading___programa_de_la_trobada_2"/><text:bookmark-end text:name="programa_de_la_trobada"/></text:h>
      <text:h text:style-name="Heading_20_2" text:outline-level="2"><text:bookmark-start text:name="__RefHeading___presentacio_1630_h_3"/><text:bookmark-start text:name="presentacio_1630_h"/>1. Presentació 16:30 h.<text:bookmark-end text:name="__RefHeading___presentacio_1630_h_3"/><text:bookmark-end text:name="presentacio_1630_h"/></text:h>
      <text:list text:style-name="List_20_1" text:continue-numbering="false">
        <text:list-item>
          <text:p text:style-name="List_20_1_Content_First"> Jaume Fullana Mestre (D.G. Política Educativa)</text:p>
        </text:list-item>
        <text:list-item>
          <text:p text:style-name="List_20_1_Content"> Josep Lluís Ribes Ros (Subdirector d’Innovació i Qualitat)</text:p>
        </text:list-item>
        <text:list-item>
          <text:p text:style-name="List_20_1_Content_Last"> Mercé Durà Súbies (Cap Servei d’Innovació i Qualitat)</text:p>
        </text:list-item>
      </text:list>
      <text:h text:style-name="Heading_20_2" text:outline-level="2"><text:bookmark-start text:name="__RefHeading___presentacio_dels_docents_1700_h_4"/><text:bookmark-start text:name="presentacio_dels_docents_1700_h"/>2. Presentació dels docents 17:00 h.<text:bookmark-end text:name="__RefHeading___presentacio_dels_docents_1700_h_4"/><text:bookmark-end text:name="presentacio_dels_docents_1700_h"/></text:h>
      <text:p text:style-name="Text_20_body">Es va obrir un torn de paula lliure per tal que tothom es poguera presentar.</text:p>
      <text:h text:style-name="Heading_20_2" text:outline-level="2"><text:bookmark-start text:name="__RefHeading___dinamica_de_grup_1730_h_5"/><text:bookmark-start text:name="dinamica_de_grup_1730_h"/>3. Dinàmica de grup 17:30 h.<text:bookmark-end text:name="__RefHeading___dinamica_de_grup_1730_h_5"/><text:bookmark-end text:name="dinamica_de_grup_1730_h"/></text:h>
      <text:p text:style-name="Text_20_body">El grup es va dividir en 5 subgrups amb 5 persones per debatre quatre preguntes. Calia triar un portaveu del grup per a exposar les conclusions.</text:p>
      <text:h text:style-name="Heading_20_2" text:outline-level="2"><text:bookmark-start text:name="__RefHeading___conclusions_1830_h_6"/><text:bookmark-start text:name="conclusions_1830_h"/>4. Conclusions 18:30 H.<text:bookmark-end text:name="__RefHeading___conclusions_1830_h_6"/><text:bookmark-end text:name="conclusions_1830_h"/></text:h>
      <text:p text:style-name="Text_20_body">1. Quin equipament consideres necessari per a l’aula i quin considere optatiu? Quina priorització faries?</text:p>
      <text:list text:style-name="List_20_1" text:continue-numbering="false">
        <text:list-item>
          <text:p text:style-name="List_20_1_Content_First"> Connexió a internet, wifi i llibertat a la xarxa, que no es filtre tant de contingut</text:p>
        </text:list-item>
        <text:list-item>
          <text:p text:style-name="List_20_1_Content"> Ordinador potent i pissarra digital</text:p>
        </text:list-item>
        <text:list-item>
          <text:p text:style-name="List_20_1_Content"> Que es dote al centre segons les necessitats</text:p>
        </text:list-item>
        <text:list-item>
          <text:p text:style-name="List_20_1_Content_Last"> Obsolescència: cada u s’emporta el seu per tal de cuidar els equips</text:p>
        </text:list-item>
      </text:list>
      <text:p text:style-name="Text_20_body">2. Val la pena estandaritzar les plataformes? Quina funcionalitat li demanaríeu a una plataforma educativa?</text:p>
      <text:list text:style-name="List_20_1" text:continue-numbering="false">
        <text:list-item>
          <text:p text:style-name="List_20_1_Content_First"> Mestre a casa: difícil usabilitat, cal millor indexació</text:p>
        </text:list-item>
        <text:list-item>
          <text:p text:style-name="List_20_1_Content"> LliureX, necessitat de crear aplicacions noves que responguen a les necessitats dels docents</text:p>
        </text:list-item>
        <text:list-item>
          <text:p text:style-name="List_20_1_Content"> Repositoris educatius: aprofitar els que ja hi ha, no fer-ne de nou</text:p>
        </text:list-item>
        <text:list-item>
          <text:p text:style-name="List_20_1_Content"> Plataforma que facilitara la comunicació i l’autoaprenentatge</text:p>
        </text:list-item>
        <text:list-item>
          <text:p text:style-name="List_20_1_Content"> Porfoli de per vida, que no es tancara, d’infantil a la universitat, que les empreses puguen veure què han fet els alumnes</text:p>
        </text:list-item>
        <text:list-item>
          <text:p text:style-name="List_20_1_Content"> Drive, Moodle es podrien aprofitar</text:p>
        </text:list-item>
        <text:list-item>
          <text:p text:style-name="List_20_1_Content"> Plataforma per poder col·laborar, per construir junts continguts</text:p>
        </text:list-item>
        <text:list-item>
          <text:p text:style-name="List_20_1_Content"> Mantenir linucentres</text:p>
        </text:list-item>
        <text:list-item>
          <text:p text:style-name="List_20_1_Content"> Creació de material lliure</text:p>
        </text:list-item>
        <text:list-item>
          <text:p text:style-name="List_20_1_Content_Last"> Fomentar grups de treball de creació de materials</text:p>
        </text:list-item>
      </text:list>
      <text:p text:style-name="Text_20_body">3. Què faria falta per a motivar els companys i companyes en el bon ús de les TIC, TAC, TAP?</text:p>
      <text:list text:style-name="List_20_1" text:continue-numbering="false">
        <text:list-item>
          <text:p text:style-name="List_20_1_Content_First"> Equip d’experts que fonamente per què s’han de fer les coses d’una determinada manera (Filosofia del Software Lliure) i que expliquen i lideren com gestionar el canvi per avançar</text:p>
        </text:list-item>
        <text:list-item>
          <text:p text:style-name="List_20_1_Content"> Equip d’experts contagiador d’il·lusions</text:p>
        </text:list-item>
        <text:list-item>
          <text:p text:style-name="List_20_1_Content"> Equip de gent que mire què s’està fent als centres, com fan les coses els docents per identificar necessitats i nivells d’aprenentatge</text:p>
        </text:list-item>
        <text:list-item>
          <text:p text:style-name="List_20_1_Content"> Acompanyament dels professors</text:p>
        </text:list-item>
        <text:list-item>
          <text:p text:style-name="List_20_1_Content"> El temps dels docents és un factor denerminant</text:p>
        </text:list-item>
        <text:list-item>
          <text:p text:style-name="List_20_1_Content"> Definir funcions dels coordinadors TIC és un tema important</text:p>
        </text:list-item>
        <text:list-item>
          <text:p text:style-name="List_20_1_Content"> El temps de principi de curs, sense classe és critic per l’organització del centre vers les TIC</text:p>
        </text:list-item>
        <text:list-item>
          <text:p text:style-name="List_20_1_Content"> Treball a distància, en equip, donant facilitats</text:p>
        </text:list-item>
        <text:list-item>
          <text:p text:style-name="List_20_1_Content"> La burocràcia no deixa fer</text:p>
        </text:list-item>
        <text:list-item>
          <text:p text:style-name="List_20_1_Content"> Involucrar les famílies</text:p>
        </text:list-item>
        <text:list-item>
          <text:p text:style-name="List_20_1_Content"> Formació específica basada en les necessitats reals</text:p>
        </text:list-item>
        <text:list-item>
          <text:p text:style-name="List_20_1_Content"> Identitat digital, necessitat de construir aquest aspecte, necessitat de tenir un perfil docent digital a Internet</text:p>
        </text:list-item>
        <text:list-item>
          <text:p text:style-name="List_20_1_Content"> Difusió: donar valor a les tasques que s’estan fent</text:p>
        </text:list-item>
        <text:list-item>
          <text:p text:style-name="List_20_1_Content"> Voluntariat TIC</text:p>
        </text:list-item>
        <text:list-item>
          <text:p text:style-name="List_20_1_Content"> Oferir recursos fets, que ja estan disponibles</text:p>
        </text:list-item>
        <text:list-item>
          <text:p text:style-name="List_20_1_Content"> Disseny d’activitats</text:p>
        </text:list-item>
        <text:list-item>
          <text:p text:style-name="List_20_1_Content"> Possibilitats d’acreditació: capacitació docent de les TIC, itinerari formatiu</text:p>
        </text:list-item>
        <text:list-item>
          <text:p text:style-name="List_20_1_Content_Last"> Validació cada certs anys per tal de saber si ha pujat o ha baixat el nivell del professorat</text:p>
        </text:list-item>
      </text:list>
      <text:p text:style-name="Text_20_body">4. Existeixen els nadius digitals? Quina seria l’estratègia que prendríeu en funció de la vostra resposta?</text:p>
      <text:list text:style-name="List_20_1" text:continue-numbering="false">
        <text:list-item>
          <text:p text:style-name="List_20_1_Content_First"> Impulsar els projectes de centre</text:p>
        </text:list-item>
        <text:list-item>
          <text:p text:style-name="List_20_1_Content"> No pot ser que un alumne arribe a la universitat sense tocar un ordinador</text:p>
        </text:list-item>
        <text:list-item>
          <text:p text:style-name="List_20_1_Content"> Formació TIC del professorat a la universitat</text:p>
        </text:list-item>
        <text:list-item>
          <text:p text:style-name="List_20_1_Content"> És necessari educar en les xarxes socials</text:p>
        </text:list-item>
        <text:list-item>
          <text:p text:style-name="List_20_1_Content"> Itinerari de formació TIC dels alumnes necessita un Pla de Transició que els faça pujar la formació de forma gradual</text:p>
        </text:list-item>
        <text:list-item>
          <text:p text:style-name="List_20_1_Content"> Faria falta l’existència de mentors, orientadors, coach TIC que entrenen ràpidament</text:p>
        </text:list-item>
        <text:list-item>
          <text:p text:style-name="List_20_1_Content_Last"> Cal fomentar el pensament computacional: pensament lògic-computacional que puga fer que s’interioritze l’aprenentatge de noves ferramentes de forma progressiva i autònoma</text:p>
        </text:list-item>
      </text:list>
      <text:h text:style-name="Heading_20_2" text:outline-level="2"><text:bookmark-start text:name="__RefHeading___acomiadament_1930_7"/><text:bookmark-start text:name="acomiadament_1930"/>5. Acomiadament 19:30<text:bookmark-end text:name="__RefHeading___acomiadament_1930_7"/><text:bookmark-end text:name="acomiadament_1930"/></text:h>
      <text:p text:style-name="Text_20_body">Algunes idees finals</text:p>
      <text:p text:style-name="Text_20_body">Principalment, va prendre la paraula Salvador Aznar (@saznar)</text:p>
      <text:list text:style-name="List_20_1" text:continue-numbering="false">
        <text:list-item/>
        <text:list-item>
          <text:p text:style-name="List_20_1_Content"> Es vol millorar la connectivitat dels centres educatius dotant de fibra òptica a tots els centres, executat ja un 25 %</text:p>
        </text:list-item>
        <text:list-item>
          <text:p text:style-name="List_20_1_Content"> Es vol ficar un punt wifi per a cada dos aules</text:p>
        </text:list-item>
        <text:list-item>
          <text:p text:style-name="List_20_1_Content"> Es volen augmentar els tècnics de camp del SAI</text:p>
        </text:list-item>
        <text:list-item>
          <text:p text:style-name="List_20_1_Content"> Es vol definir millor les funcions del coordinador TIC, el qual seria un facilitador, no un tècnic</text:p>
        </text:list-item>
        <text:list-item>
          <text:p text:style-name="List_20_1_Content"> Filtres d’internet: es vol donar l’opció d’accés als mestres a un filtre transparent, però per als alumnes s’han de filtrar els continguts. L’accés a xarxes socials: la Llei de Protecció de Dades establix que han de tenir una edat de 16 anys</text:p>
        </text:list-item>
        <text:list-item>
          <text:p text:style-name="List_20_1_Content"> Mestre a casa: s’està valorant la possibilitat d’oferir un multisite de Wordpress</text:p>
        </text:list-item>
        <text:list-item>
          <text:p text:style-name="List_20_1_Content"> Es va parlar de que tot el que es va demanar a la pregunta 1 era una qüestió de pressuposts. Exemple: Una llicència de Windows per a tots els centres costa 14 milions d’euros.</text:p>
        </text:list-item>
        <text:list-item/>
      </text:list>
      <text:p text:style-name="Text_20_body">Idees amb les quals es va tancar l’acte</text:p>
      <text:list text:style-name="List_20_1" text:continue-numbering="false">
        <text:list-item>
          <text:p text:style-name="List_20_1_Content_First"> Millorar la formació del professorat</text:p>
        </text:list-item>
        <text:list-item>
          <text:p text:style-name="List_20_1_Content"> Potenciar les bones pràctiques</text:p>
        </text:list-item>
        <text:list-item>
          <text:p text:style-name="List_20_1_Content"> Integrar contingut en un sol porfoli que arreplegue diversos aspectes</text:p>
        </text:list-item>
        <text:list-item>
          <text:p text:style-name="List_20_1_Content_Last"> Dotació de recursos TIC en funció del projecte de centre</text:p>
        </text:list-item>
      </text:list>
      <text:h text:style-name="Heading_20_2" text:outline-level="2"><text:bookmark-start text:name="__RefHeading___nota_de_premsa_8"/><text:bookmark-start text:name="nota_de_premsa"/>Nota de premsa<text:bookmark-end text:name="__RefHeading___nota_de_premsa_8"/><text:bookmark-end text:name="nota_de_premsa"/></text:h>
      <text:p text:style-name="Text_20_body"><text:a xlink:type="simple" xlink:href="http://www.ceice.gva.es/va/inicio/area_de_prensa/not_detalle_area_prensa?id=653198" text:style-name="Internet_20_link" text:visited-style-name="Visited_20_Internet_20_Link">Educació organitza una trobada de docents innovadors sobre l'ús de les noves tecnologies</text:a></text:p>
      <text:h text:style-name="Heading_20_2" text:outline-level="2"><text:bookmark-start text:name="__RefHeading___fotografia_de_la_trobada_9"/><text:bookmark-start text:name="fotografia_de_la_trobada"/>Fotografia de la trobada<text:bookmark-end text:name="__RefHeading___fotografia_de_la_trobada_9"/><text:bookmark-end text:name="fotografia_de_la_trobada"/></text:h>
      <text:p text:style-name="Text_20_body"><draw:frame draw:style-name="mediacenter" draw:name="0" text:anchor-type="paragraph" draw:z-index="0" svg:width="33.866666666667cm" style:rel-width="100%" svg:height="25.4cm" style:rel-height="scale"><draw:image xlink:href="Pictures/2238091584ecf5c4d955a9ccee80ca31.jpg" xlink:type="simple" xlink:show="embed" xlink:actuate="onLoad"/></draw:frame>
<draw:frame draw:style-name="mediacenter" draw:name="1" text:anchor-type="paragraph" draw:z-index="1" svg:width="33.866666666667cm" style:rel-width="100%" svg:height="25.4cm" style:rel-height="scale"><draw:image xlink:href="Pictures/f6537ba3e9e03f5d6167c88fa322cd60.jpg" xlink:type="simple" xlink:show="embed" xlink:actuate="onLoad"/></draw:frame>
<draw:frame draw:style-name="mediacenter" draw:name="2" text:anchor-type="paragraph" draw:z-index="2" svg:width="33.866666666667cm" style:rel-width="100%" svg:height="19.05cm" style:rel-height="scale"><draw:image xlink:href="Pictures/f391828fd314ec359f46a99911b2bfd6.jpg" xlink:type="simple" xlink:show="embed" xlink:actuate="onLoad"/></draw:frame>
<draw:frame draw:style-name="mediacenter" draw:name="3" text:anchor-type="paragraph" draw:z-index="3" svg:width="33.866666666667cm" style:rel-width="100%" svg:height="19.05cm" style:rel-height="scale"><draw:image xlink:href="Pictures/3fb0bc5b9c6cb0d4068de3c7ef07d074.jpg" xlink:type="simple" xlink:show="embed" xlink:actuate="onLoad"/></draw:frame>
<draw:frame draw:style-name="mediacenter" draw:name="4" text:anchor-type="paragraph" draw:z-index="4" svg:width="33.866666666667cm" style:rel-width="100%" svg:height="25.4cm" style:rel-height="scale"><draw:image xlink:href="Pictures/c6b4184542035d93208e5e0f0a71009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3::29:14</meta:creation-date>
    <dc:creator>Generated</dc:creator>
    <dc:date>2026-08-27T03::29:14</dc:date>
    <dc:language>en-US</dc:language>
    <meta:editing-cycles>1</meta:editing-cycles>
    <meta:editing-duration>PT0S</meta:editing-duration>
    <dc:title>edutictac:trobatic</dc:title>
  </office:meta>
</office:document-meta>
</file>