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b6ee2e893219b2a119ed382bcd55f3.png"/>
  <manifest:file-entry manifest:media-type="image/png" manifest:full-path="Pictures/e4e0fa006479cb3b141a3dfd39d99c8e.png"/>
  <manifest:file-entry manifest:media-type="image/jpeg" manifest:full-path="Pictures/79b080360f941832a6ddaf3bcb8338a3.jpg"/>
  <manifest:file-entry manifest:media-type="image/jpeg" manifest:full-path="Pictures/9a241c5a06dc8ac8cbd9bad12fd48ec8.jpg"/>
  <manifest:file-entry manifest:media-type="image/jpeg" manifest:full-path="Pictures/28db86a5a45598f6a44a1e165493af65.jpg"/>
  <manifest:file-entry manifest:media-type="image/jpeg" manifest:full-path="Pictures/2e2e310bb2fd76d45b7bbbe66e8c4cad.jpg"/>
  <manifest:file-entry manifest:media-type="image/jpeg" manifest:full-path="Pictures/623e35a86a5c39b452d6a3f858cbcb29.jpg"/>
  <manifest:file-entry manifest:media-type="image/jpeg" manifest:full-path="Pictures/c8b019a7f8f72eff3a189a3250958545.jpg"/>
  <manifest:file-entry manifest:media-type="image/jpeg" manifest:full-path="Pictures/783dfeac1532de61b7c7c400520749cd.jpg"/>
  <manifest:file-entry manifest:media-type="image/jpeg" manifest:full-path="Pictures/f27a744961ef286527d05616bb6fca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dutictac:edusionat"/><text:bookmark-start text:name="__RefHeading___entitats_convidades_1"/><text:bookmark-start text:name="entitats_convidades"/>Entitats convidades<text:bookmark-end text:name="__RefHeading___entitats_convidades_1"/><text:bookmark-end text:name="entitats_convidades"/></text:h>
      <text:p text:style-name="Text_20_body">RELACIÓ D'ENTITATS PARTICIPANTS</text:p>
      <text:list text:style-name="List_20_1" text:continue-numbering="false">
        <text:list-item>
          <text:p text:style-name="List_20_1_Content_First"> STE-PV 	Sindicat</text:p>
        </text:list-item>
        <text:list-item>
          <text:p text:style-name="List_20_1_Content"> FETE-UGT 	Sindicat</text:p>
        </text:list-item>
        <text:list-item>
          <text:p text:style-name="List_20_1_Content"> CCOO 	Sindicat</text:p>
        </text:list-item>
        <text:list-item>
          <text:p text:style-name="List_20_1_Content"> ANPE 	Sindicat</text:p>
        </text:list-item>
        <text:list-item>
          <text:p text:style-name="List_20_1_Content"> CSIF 	Sindicat</text:p>
        </text:list-item>
        <text:list-item>
          <text:p text:style-name="List_20_1_Content"> Saguntina Domus Baebia 	Educativa</text:p>
        </text:list-item>
        <text:list-item>
          <text:p text:style-name="List_20_1_Content"> MICE 	Educativa</text:p>
        </text:list-item>
        <text:list-item>
          <text:p text:style-name="List_20_1_Content"> AMESTI 	Professorat</text:p>
        </text:list-item>
        <text:list-item>
          <text:p text:style-name="List_20_1_Content"> Com sona l'ESO 	Professorat</text:p>
        </text:list-item>
        <text:list-item>
          <text:p text:style-name="List_20_1_Content"> Novadors 	Professorat</text:p>
        </text:list-item>
        <text:list-item>
          <text:p text:style-name="List_20_1_Content"> 1ENTRETANTS 	Professorat</text:p>
        </text:list-item>
        <text:list-item>
          <text:p text:style-name="List_20_1_Content"> AKOE Educació, Coop. V. 	Professorat</text:p>
        </text:list-item>
        <text:list-item>
          <text:p text:style-name="List_20_1_Content"> MRP 	Professorat</text:p>
        </text:list-item>
        <text:list-item>
          <text:p text:style-name="List_20_1_Content"> MEICRI 	Professorat</text:p>
        </text:list-item>
        <text:list-item>
          <text:p text:style-name="List_20_1_Content"> EDUTICTAC 	Professorat</text:p>
        </text:list-item>
        <text:list-item>
          <text:p text:style-name="List_20_1_Content"> Escola Valenciana 	Cívica</text:p>
        </text:list-item>
        <text:list-item>
          <text:p text:style-name="List_20_1_Content"> Escoles solidàries 	Cívica</text:p>
        </text:list-item>
        <text:list-item>
          <text:p text:style-name="List_20_1_Content"> COVAPA 	Pares i mares</text:p>
        </text:list-item>
        <text:list-item>
          <text:p text:style-name="List_20_1_Content"> CONCAPA 	Pares i mares</text:p>
        </text:list-item>
        <text:list-item>
          <text:p text:style-name="List_20_1_Content"> FAPA Gonzalo Anaya 	Pares i mares</text:p>
        </text:list-item>
        <text:list-item>
          <text:p text:style-name="List_20_1_Content"> UEM 	Universitats</text:p>
        </text:list-item>
        <text:list-item>
          <text:p text:style-name="List_20_1_Content"> Botets BAND 	Centre educatiu</text:p>
        </text:list-item>
        <text:list-item>
          <text:p text:style-name="List_20_1_Content_Last"> CEIP Gabriel Miró 	Centre educatiu</text:p>
        </text:list-item>
      </text:list>
      <text:p text:style-name="Text_20_body"><text:a xlink:type="simple" xlink:href="https://mestreacasa.gva.es/web/edusionat/entitats" text:style-name="Internet_20_link" text:visited-style-name="Visited_20_Internet_20_Link">https://mestreacasa.gva.es/web/edusionat/entitats</text:a></text:p>
      <text:h text:style-name="Heading_20_1" text:outline-level="1"><text:bookmark-start text:name="__RefHeading___programa_de_la_jornada_2"/><text:bookmark-start text:name="programa_de_la_jornada"/>Programa de la jornada<text:bookmark-end text:name="__RefHeading___programa_de_la_jornada_2"/><text:bookmark-end text:name="programa_de_la_jornada"/></text:h>
      <text:p text:style-name="Text_20_body"><draw:frame draw:style-name="mediacenter" draw:name="0" text:anchor-type="paragraph" draw:z-index="0" svg:width="30.929791666667cm" style:rel-width="100%" svg:height="43.735625cm" style:rel-height="scale"><draw:image xlink:href="Pictures/09b6ee2e893219b2a119ed382bcd55f3.png" xlink:type="simple" xlink:show="embed" xlink:actuate="onLoad"/></draw:frame></text:p>
      <text:h text:style-name="Heading_20_1" text:outline-level="1"><text:bookmark-start text:name="__RefHeading___cronologia_de_la_jornada_3"/><text:bookmark-start text:name="cronologia_de_la_jornada"/>Cronologia de la jornada<text:bookmark-end text:name="__RefHeading___cronologia_de_la_jornada_3"/><text:bookmark-end text:name="cronologia_de_la_jornada"/></text:h>
      <text:p text:style-name="Text_20_body">A les 8:45h muntem l'estand per a donar a conèixer la comunitat Edutictac als 2.000 companys i companyes que assistiran a la jornada. Tenim un “roll-up”, fulls de mà, xapes i dos portàtils connectats per wifi al dos mòbils per a mostrar els recursos educatius que tenim a la nova web.</text:p>
      <text:p text:style-name="Text_20_body">Mentre esperem l'inauguració xarrem amb els companys d'1entretants i d'altres entitats. També parlem una estona amb companys de Conselleria que formen part de l'organització que es mostren interessats en la comunitat.</text:p>
      <text:p text:style-name="Text_20_body">A les 10h guardem els portàtils i anem a l'auditori. Actua la Coral del CEIP Gabriel Miró. La sala està molt ben preparada per a la música i des de dalt se sent molt bé.</text:p>
      <text:p text:style-name="Text_20_body">Presenten l'acte Voro Gómez i Mª Josep Soriano que donen pas al Conseller d'Educació. Vicent Marzà explica el motiu de la jornada, recorda que abans utilitzaven un dit per a senyalar i anima als docents a col·laborar en la transformació educativa del País Valencià amb la resta de dits, sense oblidar que continuem vigilant a l'administració (amb el desé dit, és clar).</text:p>
      <text:p text:style-name="Text_20_body">A continuació hi ha una primera conferència sobre la nova educació, finalitza i anem a l'estand. Els companys passen per davant de l'estand, alguns paren i pregunten, altres passen de llarg, a altres els preguntem si coneixen Edutictac. Uns agafen un full de mà, altres una xapa, a altres els convidem a que agafen una xapa. Els contem qui som i que fem, els ensenyem el fòrum, wikimanuals, blibliojocs, la biblioteca jclic, … Alguns ens diuen que hauríem d'enviar un correu als centres per a donar-nos a conéixer, que això dels bibliojocs està molt bé. Altres pregunten com poden formar part d'aquesta colla de docents, … Moltes converses interessants en 45 minuts.</text:p>
      <text:p text:style-name="Text_20_body">A les 12h pleguem tot l'estand i anem a l'auditori. Dues conferències més i cloenda a càrrec del Director de Política Educativa. Jaume Fullana fa un discurs en el que explica el compromís de la conselleria cap a una nova escola valenciana.</text:p>
      <text:p text:style-name="Text_20_body">Això si, entre conferència i conferència un descans per a veure la ciutat.</text:p>
      <text:p text:style-name="Text_20_body">Finalitza la jornada amb l'actuació de Botet's Band de l'IES Rodrigo Botet de Manises. Un luxe gaudir de la seua tria de peces musicals en l'auditori del Palau de les Arts.</text:p>
      <text:h text:style-name="Heading_20_1" text:outline-level="1"><text:bookmark-start text:name="__RefHeading___NoTitle_4"/><text:bookmark-start text:name="section"/><text:bookmark-end text:name="__RefHeading___NoTitle_4"/><text:bookmark-end text:name="section"/></text:h>
      <text:p text:style-name="Text_20_body">Nota de premsa</text:p>
      <text:h text:style-name="Heading_20_1" text:outline-level="1"><text:bookmark-start text:name="__RefHeading___NoTitle_5"/><text:bookmark-start text:name="section1"/><text:bookmark-end text:name="__RefHeading___NoTitle_5"/><text:bookmark-end text:name="section1"/></text:h>
      <text:p text:style-name="Text_20_body">Vicent Marzà: <text:a xlink:type="simple" xlink:href="http://www.ceice.gva.es/inicio/area_de_prensa/not_detalle_area_prensa?id=661375" text:style-name="Internet_20_link" text:visited-style-name="Visited_20_Internet_20_Link">'Las grandes transformaciones en educación se hacen colectivamente, por eso hemos organizado Edusiona't'
</text:a></text:p>
      <text:h text:style-name="Heading_20_1" text:outline-level="1"><text:bookmark-start text:name="__RefHeading___galeria_de_fotografies_6"/><text:bookmark-start text:name="galeria_de_fotografies"/>Galeria de fotografies<text:bookmark-end text:name="__RefHeading___galeria_de_fotografies_6"/><text:bookmark-end text:name="galeria_de_fotografies"/></text:h>
      <text:p text:style-name="Text_20_body">Representants d'Edutictac. Imatge modificada a partir d'una foto d'Imma Sánchez en Twitter
<draw:frame draw:style-name="mediacenter" draw:name="1" text:anchor-type="paragraph" draw:z-index="1" svg:width="16.536458333333cm" svg:height="22.06625cm"><draw:image xlink:href="Pictures/e4e0fa006479cb3b141a3dfd39d99c8e.png" xlink:type="simple" xlink:show="embed" xlink:actuate="onLoad"/></draw:frame></text:p>
      <text:p text:style-name="Text_20_body">Solució per a que el roll-up no s'incline cap avant
<draw:frame draw:style-name="mediacenter" draw:name="2" text:anchor-type="paragraph" draw:z-index="2" svg:width="64.77cm" style:rel-width="100%" svg:height="86.36cm" style:rel-height="scale"><draw:image xlink:href="Pictures/79b080360f941832a6ddaf3bcb8338a3.jpg" xlink:type="simple" xlink:show="embed" xlink:actuate="onLoad"/></draw:frame></text:p>
      <text:p text:style-name="Text_20_body">Auditori
<draw:frame draw:style-name="mediacenter" draw:name="3" text:anchor-type="paragraph" draw:z-index="3" svg:width="86.36cm" style:rel-width="100%" svg:height="64.77cm" style:rel-height="scale"><draw:image xlink:href="Pictures/9a241c5a06dc8ac8cbd9bad12fd48ec8.jpg" xlink:type="simple" xlink:show="embed" xlink:actuate="onLoad"/></draw:frame></text:p>
      <text:p text:style-name="Text_20_body">Presenten Mª Josep Soriano i Voro Gómez
<draw:frame draw:style-name="mediacenter" draw:name="4" text:anchor-type="paragraph" draw:z-index="4" svg:width="86.36cm" style:rel-width="100%" svg:height="64.77cm" style:rel-height="scale"><draw:image xlink:href="Pictures/28db86a5a45598f6a44a1e165493af65.jpg" xlink:type="simple" xlink:show="embed" xlink:actuate="onLoad"/></draw:frame></text:p>
      <text:p text:style-name="Text_20_body">Entitats
<draw:frame draw:style-name="mediacenter" draw:name="5" text:anchor-type="paragraph" draw:z-index="5" svg:width="86.36cm" style:rel-width="100%" svg:height="64.77cm" style:rel-height="scale"><draw:image xlink:href="Pictures/2e2e310bb2fd76d45b7bbbe66e8c4cad.jpg" xlink:type="simple" xlink:show="embed" xlink:actuate="onLoad"/></draw:frame></text:p>
      <text:p text:style-name="Text_20_body">Estand
<draw:frame draw:style-name="mediacenter" draw:name="6" text:anchor-type="paragraph" draw:z-index="6" svg:width="86.36cm" style:rel-width="100%" svg:height="64.77cm" style:rel-height="scale"><draw:image xlink:href="Pictures/623e35a86a5c39b452d6a3f858cbcb29.jpg" xlink:type="simple" xlink:show="embed" xlink:actuate="onLoad"/></draw:frame></text:p>
      <text:p text:style-name="Text_20_body">València amb la finca de ferro al fons
<draw:frame draw:style-name="mediacenter" draw:name="7" text:anchor-type="paragraph" draw:z-index="7" svg:width="86.36cm" style:rel-width="100%" svg:height="64.77cm" style:rel-height="scale"><draw:image xlink:href="Pictures/c8b019a7f8f72eff3a189a3250958545.jpg" xlink:type="simple" xlink:show="embed" xlink:actuate="onLoad"/></draw:frame></text:p>
      <text:p text:style-name="Text_20_body"><draw:frame draw:style-name="mediacenter" draw:name="8" text:anchor-type="paragraph" draw:z-index="8" svg:width="33.866666666667cm" style:rel-width="100%" svg:height="19.05cm" style:rel-height="scale"><draw:image xlink:href="Pictures/783dfeac1532de61b7c7c400520749cd.jpg" xlink:type="simple" xlink:show="embed" xlink:actuate="onLoad"/></draw:frame>
<draw:frame draw:style-name="mediacenter" draw:name="9" text:anchor-type="paragraph" draw:z-index="9" svg:width="16.933333333333cm" svg:height="12.7cm"><draw:image xlink:href="Pictures/f27a744961ef286527d05616bb6fca41.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9-14T12::07:02</meta:creation-date>
    <dc:creator>Generated</dc:creator>
    <dc:date>2026-09-14T12::07:02</dc:date>
    <dc:language>en-US</dc:language>
    <meta:editing-cycles>1</meta:editing-cycles>
    <meta:editing-duration>PT0S</meta:editing-duration>
    <dc:title>edutictac:edusionat</dc:title>
  </office:meta>
</office:document-meta>
</file>