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f930c0160002e524958c4d786288259.png"/>
  <manifest:file-entry manifest:media-type="image/png" manifest:full-path="Pictures/f350ecc1d0e8837ba14296f676f976d1.png"/>
  <manifest:file-entry manifest:media-type="image/png" manifest:full-path="Pictures/7c95014b15b5c2f55dfdf404eab8ff4b.png"/>
  <manifest:file-entry manifest:media-type="image/png" manifest:full-path="Pictures/2b23e26d46dba1b5586b21d58a22308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les:nivellinicial:tasques"/><text:bookmark-start text:name="__RefHeading___tasques_1"/><text:bookmark-start text:name="tasques"/>Tasques<text:bookmark-end text:name="__RefHeading___tasques_1"/><text:bookmark-end text:name="tasques"/></text:h>
      <text:p text:style-name="Text_20_body">Un element bàsic en tot curs són les activitats o tasques. Aquestes ens ajuden a avaluar als alumnes, a més d'oferir-los la possibilitat de fer aquestes tasques des de qualsevol lloc. Juntament amb els continguts digitals són una potent ferramenta que podem utilitzar en les nostres classes.</text:p>
      <text:p text:style-name="Text_20_body">El recurs tasca d'Aules proporciona un espai en el qual l'alumnat pot enviar els seus treballs per tal que el professorat els qualifiquen i proporcionen la corresponent retroacció. Això estalvia paper i és més eficient que el correu electrònic, ja que permet tenir organitzats tots els enviaments i les seues qualificacions corresponents. Entre altres aplicacions, es pot fer servir per: posar notes globals o finals, lliurament d'activitats, treballs individuals o en grup, incloure la qualificació d'exàmens orals o de treballs fets fora de la plataforma.</text:p>
      <text:p text:style-name="Text_20_body">En aquesta el professor planteja un enunciat i fixa unes dates de lliurament per tal que l'alumne, després de llegir l'enunciat, treballe en la seua resolució. En acabar pujarà el seu treball a la plataforma perquè siga avaluat pel professorat.</text:p>
      <text:p text:style-name="Text_20_body">Existeixen diferents mètodes de lliurament de les tasques per part de l'alumnat i que són configurades pel professor, com per exemple:</text:p>
      <text:list text:style-name="List_20_1" text:continue-numbering="false">
        <text:list-item>
          <text:p text:style-name="List_20_1_Content_First"> Llista Pujar arxius</text:p>
        </text:list-item>
        <text:list-item>
          <text:p text:style-name="List_20_1_Content"> Escriure la solució directament en la tasca en un espai creat per aquesta finalitat</text:p>
        </text:list-item>
        <text:list-item>
          <text:p text:style-name="List_20_1_Content_Last"> Reflectir la nota d'un treball fet a l'aula.</text:p>
        </text:list-item>
      </text:list>
      <text:p text:style-name="Text_20_body">Aules facilita el lliurament de tasques permetent que els arxius puguen pujar-se'n en qualsevol format electrònic, els quals es guarden amb la data de lliurament i el nom de l'alumne. Posteriorment, el professor les revisarà i qualificarà, incloent-hi, si fos necessari, un comentari de retroalimentació. En cas que la tasca no siga satisfactòria o el professor considere que encara que la solució és bona pot millorar-se, podrà demanar a l'alumne que revise la tasca i torne a lliurar-la.  La retroacció també permet al professor, si ho considera convenient, adjuntar arxius amb les correccions a aquesta tasca.</text:p>
      <text:p text:style-name="Text_20_body">Per crear una tasca hem de clicar, en el tema o secció on vulguem crear-la, el botó Afig una activitat o un recurs i seleccionarem l'opció Tasca.</text:p>
      <text:h text:style-name="Heading_20_1" text:outline-level="1"><text:bookmark-start text:name="__RefHeading___configuracio_basica_2"/><text:bookmark-start text:name="configuracio_basica"/>Configuració bàsica<text:bookmark-end text:name="__RefHeading___configuracio_basica_2"/><text:bookmark-end text:name="configuracio_basica"/></text:h>
      <text:p text:style-name="Text_20_body">Per crear una tasca hem de clicar, en el tema o secció on vulguem crear-la, el botó Afig una activitat o un recurs (recorda que l'edició del curs ha d'estar activada):</text:p>
      <text:p text:style-name="Text_20_body"><draw:frame draw:style-name="mediacenter" draw:name="Afegir activitat o recurs Legend" text:anchor-type="paragraph" draw:z-index="0" svg:width="36.35375cm" style:rel-width="100%"><draw:text-box><text:p text:style-name="legendcenter"><draw:frame draw:style-name="mediacenter" draw:name="Afegir activitat o recurs" text:anchor-type="paragraph" draw:z-index="0" svg:width="36.35375cm" style:rel-width="100%" svg:height="19.20875cm" style:rel-height="scale"><draw:image xlink:href="Pictures/6f930c0160002e524958c4d786288259.png" xlink:type="simple" xlink:show="embed" xlink:actuate="onLoad"/></draw:frame>Afegir activitat o recurs</text:p></draw:text-box></draw:frame></text:p>
      <text:p text:style-name="Text_20_body">Una vegada fet, ens mostra una finestra on seleccionarem l'opció Tasca i clicarem el botó Afig:</text:p>
      <text:p text:style-name="Text_20_body"><draw:frame draw:style-name="mediacenter" draw:name="Afegir Tasca Legend" text:anchor-type="paragraph" draw:z-index="0" svg:width="16.906875cm"><draw:text-box><text:p text:style-name="legendcenter"><draw:frame draw:style-name="mediacenter" draw:name="Afegir Tasca" text:anchor-type="paragraph" draw:z-index="1" svg:width="16.906875cm" svg:height="14.44625cm"><draw:image xlink:href="Pictures/f350ecc1d0e8837ba14296f676f976d1.png" xlink:type="simple" xlink:show="embed" xlink:actuate="onLoad"/></draw:frame>Afegir Tasca</text:p></draw:text-box></draw:frame></text:p>
      <text:p text:style-name="Text_20_body">La següent pantalla ens mostra l'editor de textos i diferents opcions per configurar:</text:p>
      <text:p text:style-name="Text_20_body"><draw:frame draw:style-name="mediacenter" draw:name="Editor de textos i opcions Legend" text:anchor-type="paragraph" draw:z-index="0" svg:width="12.832291666667cm"><draw:text-box><text:p text:style-name="legendcenter"><draw:frame draw:style-name="mediacenter" draw:name="Editor de textos i opcions" text:anchor-type="paragraph" draw:z-index="2" svg:width="12.832291666667cm" svg:height="13.784791666667cm"><draw:image xlink:href="Pictures/7c95014b15b5c2f55dfdf404eab8ff4b.png" xlink:type="simple" xlink:show="embed" xlink:actuate="onLoad"/></draw:frame>Editor de textos i opcions</text:p></draw:text-box></draw:frame></text:p>
      <text:p text:style-name="Text_20_body">En aquest punt anem a explicar els ajustos que podem realitzar de manera bàsica per a qualsevol tasca. Comencem amb la secció General, que és la primera que ens apareixerà en crear el recurs Tasca. En ella apareixen els següents elements:</text:p>
      <text:list text:style-name="List_20_1" text:continue-numbering="false">
        <text:list-item>
          <text:p text:style-name="List_20_1_Content_First"> Llista Nom de la tasca: és el text que apareixerà a la pàgina principal del curs.</text:p>
        </text:list-item>
        <text:list-item>
          <text:p text:style-name="List_20_1_Content"> Descripció: permet incloure l'enunciat de la tasca. Si l'enunciat és extens, podem ampliar la pantalla per treballar còmodament. Per ampliar aquest espai, disposem de l'opció de pantalla completa.</text:p>
        </text:list-item>
        <text:list-item>
          <text:p text:style-name="List_20_1_Content"> Mostra la descripció a la pàgina del curs: fa que aquesta descripció que acabem d'introduir es mostre també a la pàgina principal del curs. Però atenció, mostrar aquestes descripcions a la pàgina principal la poden sobrecarregar de continguts, per la qual cosa és preferible no deixar activada aquesta opció.</text:p>
        </text:list-item>
        <text:list-item>
          <text:p text:style-name="List_20_1_Content_Last"> Fitxers addicionals: en aquest apartat poden afegir-se arxius addicionals per ser utilitzats en la tasca, per exemple, com a plantilla de resposta. Els enllaços per descarregar aquests arxius es mostren sota la descripció de la tasca.</text:p>
        </text:list-item>
      </text:list>
      <text:p text:style-name="Text_20_body">La segona secció, Disponibilitat, ens permet fixar les dates de lliurament de la tasca:</text:p>
      <text:p text:style-name="Text_20_body"><draw:frame draw:style-name="mediacenter" draw:name="Secció Disponibilitat Legend" text:anchor-type="paragraph" draw:z-index="0" svg:width="10.847916666667cm"><draw:text-box><text:p text:style-name="legendcenter"><draw:frame draw:style-name="mediacenter" draw:name="Secció Disponibilitat" text:anchor-type="paragraph" draw:z-index="3" svg:width="10.847916666667cm" svg:height="9.3397916666667cm"><draw:image xlink:href="Pictures/2b23e26d46dba1b5586b21d58a223088.png" xlink:type="simple" xlink:show="embed" xlink:actuate="onLoad"/></draw:frame>Secció Disponibilitat</text:p></draw:text-box></draw:frame></text:p>
      <text:p text:style-name="Text_20_body">En aquest bloc configurarem les dates de lliurament:</text:p>
      <text:list text:style-name="List_20_1" text:continue-numbering="false">
        <text:list-item>
          <text:p text:style-name="List_20_1_Content_First"> Permetre trameses des de: si no està habilitat, l'alumne podrà efectuar lliuraments en qualsevol moment, però si ho està, només podrà fer lliuraments a partir de la data indicada.</text:p>
        </text:list-item>
        <text:list-item>
          <text:p text:style-name="List_20_1_Content"> Data de venciment: és la data límit per al lliurament de la tasca. Encara es permeten enviaments després d'aquesta data, però les tasques lliurades després d'aquesta data es marcaran com retardada.</text:p>
        </text:list-item>
        <text:list-item>
          <text:p text:style-name="List_20_1_Content"> Data límit: si no està habilitada, l'alumne podrà lliurar tasques fora de termini. Aquestes tasques es marcaran com a lliuraments fora de termini, de manera que siguen fàcilment identificables pel professorat.</text:p>
        </text:list-item>
        <text:list-item>
          <text:p text:style-name="List_20_1_Content"> Recorda'm de qualificar-ho: data prevista en la qual totes les tasques quedaran lliurades. S'utilitzarà com a data de revisió de tasques en el tauler de professors.</text:p>
        </text:list-item>
        <text:list-item>
          <text:p text:style-name="List_20_1_Content_Last"> Mostra sempre la descripció: si està deshabilitat, la descripció de la Tasca solament serà visible per als alumnes a partir de la data configurada en el paràmetre Permetre trameses des de,</text:p>
        </text:list-item>
      </text:list>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Strong_20_Emphasis">Recorda configurar les dates correctament</text:span></text:p><text:p text:style-name="Text_20_body">És important configurar les dates de lliurament correctament, ja que es pot donar el cas que els alumnes no puguen lliurar una tasca per una mala configuració. En cas de no saber la data de lliurament amb seguretat (o no voler fixar-la), podem fixar la data de lliurament però no la data límit.</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 "Librarian"</meta:generator>
    <meta:initial-creator>Generated</meta:initial-creator>
    <meta:creation-date>2026-09-14T12::11:42</meta:creation-date>
    <dc:creator>Generated</dc:creator>
    <dc:date>2026-09-14T12::11:42</dc:date>
    <dc:language>en-US</dc:language>
    <meta:editing-cycles>1</meta:editing-cycles>
    <meta:editing-duration>PT0S</meta:editing-duration>
    <dc:title>aules:nivellinicial:tasques</dc:title>
  </office:meta>
</office:document-meta>
</file>