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LastListParagraph_Numbering_20_1_Content_First"><text:bookmark text:name="aules:nivellinicial:recursos"/> H5P en Aules <text:a xlink:type="simple" xlink:href="https://www.youtube.com/watch?v=yGbl7uOY49g" text:style-name="Internet_20_link" text:visited-style-name="Visited_20_Internet_20_Link">https://www.youtube.com/watch?v=yGbl7uOY49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8-27T05::11:50</meta:creation-date>
    <dc:creator>Generated</dc:creator>
    <dc:date>2026-08-27T05::11:50</dc:date>
    <dc:language>en-US</dc:language>
    <meta:editing-cycles>1</meta:editing-cycles>
    <meta:editing-duration>PT0S</meta:editing-duration>
    <dc:title>aules:nivellinicial:recursos</dc:title>
  </office:meta>
</office:document-meta>
</file>