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ebde8cf78d8ff9d27bd9639f380128.png"/>
  <manifest:file-entry manifest:media-type="image/png" manifest:full-path="Pictures/de5b595fededdd362a8a407a80f39608.png"/>
  <manifest:file-entry manifest:media-type="image/png" manifest:full-path="Pictures/02d66687ff515a47648d5f388bfb6000.png"/>
  <manifest:file-entry manifest:media-type="image/png" manifest:full-path="Pictures/742fd5daffeabe1a638554db618957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les:nivellinicial:perfil_d_usuari"/><text:bookmark-start text:name="__RefHeading___el_perfil_d_usuari_1"/><text:bookmark-start text:name="el_perfil_d_usuari"/>El perfil d'usuari<text:bookmark-end text:name="__RefHeading___el_perfil_d_usuari_1"/><text:bookmark-end text:name="el_perfil_d_usuari"/></text:h>
      <text:p text:style-name="Text_20_body">Igual que succeeix a la majoria de les plataformes, també en Aules disposem d'un perfil, mitjançant el qual ens donem a conéixer a la resta d'usuaris de l'aula virtual. Per això, després d'accedir per primera vegada a l'aula, seria interessant que editem el nostre perfil de cara als altres usuaris.</text:p>
      <text:p text:style-name="Text_20_body">Tal com indicàvem en el punt dels EVAs, has de tenir en compte que ens trobem amb una formació a distància on els altres usuaris no tenen per què conéixer-te personalment (tant alumnat com a professorat). És per això que per poder identificar-nos, és convenient que incloguem una foto i una breu descripció sobre nosaltres (indicant informació rellevant com la nostra especialitat, nivell i/o centre on impartim classe).</text:p>
      <text:h text:style-name="Heading_20_2" text:outline-level="2"><text:bookmark-start text:name="__RefHeading___mostrar_el_perfil_2"/><text:bookmark-start text:name="mostrar_el_perfil"/>Mostrar el perfil<text:bookmark-end text:name="__RefHeading___mostrar_el_perfil_2"/><text:bookmark-end text:name="mostrar_el_perfil"/></text:h>
      <text:p text:style-name="Text_20_body">Per veure el nostre perfil personal, hi ha prou amb prémer sobre el nostre nom i seleccionar l'opció Mostra el perfil:</text:p>
      <text:p text:style-name="Text_20_body"><text:span text:style-name="Strong_20_Emphasis">Vista en ordinadors</text:span></text:p>
      <text:p text:style-name="Text_20_body"><draw:frame draw:style-name="mediacenter" draw:name="0" text:anchor-type="paragraph" draw:z-index="0" svg:width="14.843125cm" svg:height="7.5670833333333cm"><draw:image xlink:href="Pictures/35ebde8cf78d8ff9d27bd9639f380128.pn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drem comprovar tota la informació disponible sobre nosaltres:</text:p></table:table-cell></table:table-row></table:table></draw:text-box></draw:frame></text:p>
      <text:p text:style-name="Text_20_body"><draw:frame draw:style-name="mediacenter" draw:name="1" text:anchor-type="paragraph" draw:z-index="1" svg:width="22.992291666667cm" style:rel-width="100%" svg:height="11.244791666667cm" style:rel-height="scale"><draw:image xlink:href="Pictures/de5b595fededdd362a8a407a80f39608.png" xlink:type="simple" xlink:show="embed" xlink:actuate="onLoad"/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Com es pot observar, existeix molta informació rellevant que podrem utilitzar per obtenir una millor idea de l'usuari.</text:p></table:table-cell></table:table-row></table:table></draw:text-box></draw:frame></text:p>
      <text:h text:style-name="Heading_20_2" text:outline-level="2"><text:bookmark-start text:name="__RefHeading___editar_el_nostre_perfil_3"/><text:bookmark-start text:name="editar_el_nostre_perfil"/>Editar el nostre perfil<text:bookmark-end text:name="__RefHeading___editar_el_nostre_perfil_3"/><text:bookmark-end text:name="editar_el_nostre_perfil"/></text:h>
      <text:p text:style-name="Text_20_body">El següent pas seria editar el nostre perfil. Premerem sobre el nostre nom i seleccionarem l'opció Editar perfil.</text:p>
      <text:p text:style-name="Text_20_body"><text:span text:style-name="Strong_20_Emphasis">Vista dispositius mòbils</text:span></text:p>
      <text:p text:style-name="Text_20_body"><draw:frame draw:style-name="mediacenter" draw:name="2" text:anchor-type="paragraph" draw:z-index="2" svg:width="8.1227083333333cm" style:rel-width="100%" svg:height="17.832916666667cm" style:rel-height="scale"><draw:image xlink:href="Pictures/02d66687ff515a47648d5f388bfb6000.png" xlink:type="simple" xlink:show="embed" xlink:actuate="onLoad"/></draw:frame></text:p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Una vegada seleccionada aquesta opció, apareixerà el nostre perfil complet. En aquesta pàgina s'alterna informació personal amb preferències d'ús de la plataforma.</text:p></table:table-cell></table:table-row></table:table></draw:text-box></draw:frame></text:p>
      <text:p text:style-name="Text_20_body"><draw:frame draw:style-name="mediacenter" draw:name="3" text:anchor-type="paragraph" draw:z-index="3" svg:width="18.758958333333cm" style:rel-width="100%" svg:height="30.982708333333cm" style:rel-height="scale"><draw:image xlink:href="Pictures/742fd5daffeabe1a638554db6189578e.png" xlink:type="simple" xlink:show="embed" xlink:actuate="onLoad"/></draw:frame></text:p>
      <text:p text:style-name="Text_20_body"><draw:frame draw:style-name="PluginODTAutoStyle_Frame_13_text_frame" draw:name="Frame4" text:anchor-type="paragraph" svg:width="433.701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Podem comprovar que el nostre nom, cognoms i adreça electrònica són correctes; així com la ciutat i el país. A més, com la majoria de les plataformes, Moodle permet triar l'idioma amb el qual anem a treballar (n'hi ha prou amb seleccionar l'idioma desitjat en el quadre desplegable).</text:p><text:p text:style-name="Text_20_body">A la secció Descripció podem escriure una mica d'informació sobre nosaltres (ocupació actual, aficions, o qualsevol cosa que ens vinga de gust que els companys de curs coneguen de nosaltres) i en la d'Interessos, podem afegir una llista d'aquells que considerem més rellevants.</text:p></table:table-cell></table:table-row></table:table></draw:text-box></draw:frame></text:p>
      <text:p text:style-name="Text_20_body"><text:a xlink:type="simple" xlink:href="https://aules.edu.gva.es/autoformacio/course/view.php?id=23" text:style-name="Internet_20_link" text:visited-style-name="Visited_20_Internet_20_Link">Adaptació del curs: Aules nivell inicia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5T05::53:14</meta:creation-date>
    <dc:creator>Generated</dc:creator>
    <dc:date>2026-09-15T05::53:14</dc:date>
    <dc:language>en-US</dc:language>
    <meta:editing-cycles>1</meta:editing-cycles>
    <meta:editing-duration>PT0S</meta:editing-duration>
    <dc:title>aules:nivellinicial:perfil_d_usuari</dc:title>
  </office:meta>
</office:document-meta>
</file>