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efd5516cb9daaf991783d3ae3ee7a6.png"/>
  <manifest:file-entry manifest:media-type="image/jpeg" manifest:full-path="Pictures/44e88bc2cd92f6ca941cfd6d28a9b4cb.jpg"/>
  <manifest:file-entry manifest:media-type="image/jpeg" manifest:full-path="Pictures/6a01a3e3c7031fc3b9bdfd4a1a5454ad.jpg"/>
  <manifest:file-entry manifest:media-type="image/jpeg" manifest:full-path="Pictures/c37396e802e2196a8d97a5a1eb70d5a0.jpg"/>
  <manifest:file-entry manifest:media-type="image/jpeg" manifest:full-path="Pictures/e3bf2c1b37d147bf1e355a66d42ffd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les:nivellinicial:l_editor_de_textos"/><text:bookmark-start text:name="__RefHeading___l_editor_de_textos_1"/><text:bookmark-start text:name="l_editor_de_textos"/>L'editor de textos<text:bookmark-end text:name="__RefHeading___l_editor_de_textos_1"/><text:bookmark-end text:name="l_editor_de_textos"/></text:h>
      <text:p text:style-name="Text_20_body">En el punt anterior, hem vist que, a l'hora d'inserir etiquetes, es mostra un editor de textos molt potent que ens permet fixar les propietats i estils dels textos: font, paràgraf, etc.</text:p>
      <text:p text:style-name="Text_20_body">L'editor de textos per defecte (anomenat Atto) té una sèrie d'icones com les que es mostren a la figura:</text:p>
      <text:p text:style-name="Text_20_body"><draw:frame draw:style-name="mediacenter" draw:name="Botons de l'editor Legend" text:anchor-type="paragraph" draw:z-index="0" svg:width="15.875cm"><draw:text-box><text:p text:style-name="legendcenter"><draw:frame draw:style-name="mediacenter" draw:name="Botons de l'editor" text:anchor-type="paragraph" draw:z-index="0" svg:width="15.875cm" svg:height="6.82625cm"><draw:image xlink:href="Pictures/14efd5516cb9daaf991783d3ae3ee7a6.png" xlink:type="simple" xlink:show="embed" xlink:actuate="onLoad"/></draw:frame>Botons de l'editor</text:p></draw:text-box></draw:frame></text:p>
      <text:p text:style-name="Text_20_body">A la primera fila tenim diferents botons (alguns d'ells estan agrupats):</text:p>
      <text:list text:style-name="List_20_1" text:continue-numbering="false">
        <text:list-item>
          <text:p text:style-name="List_20_1_Content_First"> Expandir: permet mostrar més opcions de l'editor.</text:p>
        </text:list-item>
        <text:list-item>
          <text:p text:style-name="List_20_1_Content"> Estils de text:</text:p>
          <text:list text:style-name="List_20_1">
            <text:list-item>
              <text:p text:style-name="List_20_1_Content">   Estils: ofereix diferents estils per defecte per configurar el text.</text:p>
            </text:list-item>
            <text:list-item>
              <text:p text:style-name="List_20_1_Content">   Negreta: permet posar el text en negreta.</text:p>
            </text:list-item>
            <text:list-item>
              <text:p text:style-name="List_20_1_Content">   Cursiva: permet posar el text en cursiva.</text:p>
            </text:list-item>
          </text:list>
        </text:list-item>
        <text:list-item>
          <text:p text:style-name="List_20_1_Content"> Llistes:</text:p>
          <text:list text:style-name="List_20_1">
            <text:list-item>
              <text:p text:style-name="List_20_1_Content">   Llista desordenada: amb aquesta opció crearem llistes amb un símbol davant de cada element.</text:p>
            </text:list-item>
            <text:list-item>
              <text:p text:style-name="List_20_1_Content">   Llista ordenada: és similar a l'anterior però amb nombres.</text:p>
            </text:list-item>
          </text:list>
        </text:list-item>
        <text:list-item>
          <text:p text:style-name="List_20_1_Content"> Color de la tipografia: permet aplicar color al text.</text:p>
        </text:list-item>
        <text:list-item>
          <text:p text:style-name="List_20_1_Content"> Hipervincles:</text:p>
          <text:list text:style-name="List_20_1">
            <text:list-item>
              <text:p text:style-name="List_20_1_Content">   Enllaç: permet afegir un hipervincle.</text:p>
            </text:list-item>
            <text:list-item>
              <text:p text:style-name="List_20_1_Content_Last">   Desenllaçar: permet llevar un hipervincle.</text:p>
            </text:list-item>
          </text:list>
        </text:list-item>
      </text:list>
      <text:p text:style-name="Text_20_body">A la segona fila tenim:</text:p>
      <text:list text:style-name="List_20_1" text:continue-numbering="false">
        <text:list-item>
          <text:p text:style-name="List_20_1_Content_First"> Contingut multilingüe: permet crear textos en diferents idiomes.</text:p>
        </text:list-item>
        <text:list-item>
          <text:p text:style-name="List_20_1_Content"> Multimèdia:</text:p>
          <text:list text:style-name="List_20_1">
            <text:list-item>
              <text:p text:style-name="List_20_1_Content">   Imatge: ofereix la possibilitat d'inserir una imatge.</text:p>
            </text:list-item>
            <text:list-item>
              <text:p text:style-name="List_20_1_Content">   Multimèdia: permet afegir àudio i vídeo (tant de fitxers com de pàgines web).</text:p>
            </text:list-item>
            <text:list-item>
              <text:p text:style-name="List_20_1_Content">   Gravar àudio: si tenim micròfon podrem gravar l'àudio directament amb aquesta opció.</text:p>
            </text:list-item>
            <text:list-item>
              <text:p text:style-name="List_20_1_Content">   Gravar vídeo: similar a l'anterior però amb el vídeo (necessitarem una webcam).</text:p>
            </text:list-item>
            <text:list-item>
              <text:p text:style-name="List_20_1_Content">   Gestionar arxius: permet gestionar els arxius incrustats.</text:p>
            </text:list-item>
          </text:list>
        </text:list-item>
        <text:list-item>
          <text:p text:style-name="List_20_1_Content"> Estils de text:</text:p>
          <text:list text:style-name="List_20_1">
            <text:list-item>
              <text:p text:style-name="List_20_1_Content">   Subratllar: amb aquesta opció subratllarem un text.</text:p>
            </text:list-item>
            <text:list-item>
              <text:p text:style-name="List_20_1_Content">   Ratllar: permet ratllar un text.</text:p>
            </text:list-item>
            <text:list-item>
              <text:p text:style-name="List_20_1_Content">   Subíndex: converteix el text a subíndex.</text:p>
            </text:list-item>
            <text:list-item>
              <text:p text:style-name="List_20_1_Content">   Superíndex: converteix el text a superíndex.</text:p>
            </text:list-item>
          </text:list>
        </text:list-item>
        <text:list-item>
          <text:p text:style-name="List_20_1_Content"> Paràgrafs:</text:p>
          <text:list text:style-name="List_20_1">
            <text:list-item>
              <text:p text:style-name="List_20_1_Content">   Esquerra: alinea un paràgraf a l'esquerra.</text:p>
            </text:list-item>
            <text:list-item>
              <text:p text:style-name="List_20_1_Content">   Dreta: alinea un paràgraf a la dreta.</text:p>
            </text:list-item>
            <text:list-item>
              <text:p text:style-name="List_20_1_Content">   Centre: alinea un paràgraf al centre.</text:p>
            </text:list-item>
          </text:list>
        </text:list-item>
        <text:list-item>
          <text:p text:style-name="List_20_1_Content"> Sagnies:</text:p>
          <text:list text:style-name="List_20_1">
            <text:list-item>
              <text:p text:style-name="List_20_1_Content">   Sagnia inversa: permet disminuir la sagnia.</text:p>
            </text:list-item>
            <text:list-item>
              <text:p text:style-name="List_20_1_Content_Last">   Sagnia: permet ampliar la sagnia.</text:p>
            </text:list-item>
          </text:list>
        </text:list-item>
      </text:list>
      <text:p text:style-name="Text_20_body">A la tercera fila tenim:</text:p>
      <text:list text:style-name="List_20_1" text:continue-numbering="false">
        <text:list-item>
          <text:p text:style-name="List_20_1_Content_First"> Editor d'equacions: mostra un editor d'equacions en LaTeX.</text:p>
        </text:list-item>
        <text:list-item>
          <text:p text:style-name="List_20_1_Content"> Inserir caràcter: permet inserir un caràcter d'un llistat.</text:p>
        </text:list-item>
        <text:list-item>
          <text:p text:style-name="List_20_1_Content"> Taula: crea una taula amb les files i columnes que li diguem.</text:p>
        </text:list-item>
        <text:list-item>
          <text:p text:style-name="List_20_1_Content"> Netejar el format: elimina el format del text seleccionat.</text:p>
        </text:list-item>
        <text:list-item>
          <text:p text:style-name="List_20_1_Content"> Desfer: desfà l'últim canvi.</text:p>
        </text:list-item>
        <text:list-item>
          <text:p text:style-name="List_20_1_Content"> Refer: refà l'últim canvi.</text:p>
        </text:list-item>
        <text:list-item>
          <text:p text:style-name="List_20_1_Content"> Accessibilitat:</text:p>
          <text:list text:style-name="List_20_1">
            <text:list-item>
              <text:p text:style-name="List_20_1_Content">   Comprovació d'accessibilitat: ens indica si el text és accessible o no.</text:p>
            </text:list-item>
            <text:list-item>
              <text:p text:style-name="List_20_1_Content">   Ajudant de lector de pantalla: ens ofereix ajuda per facilitar la labor al lector de pantalla.</text:p>
            </text:list-item>
          </text:list>
        </text:list-item>
        <text:list-item>
          <text:p text:style-name="List_20_1_Content_Last"> HTML: mostra el codi HTML del text.</text:p>
        </text:list-item>
      </text:list>
      <text:h text:style-name="Heading_20_1" text:outline-level="1"><text:bookmark-start text:name="__RefHeading___enllacos_2"/><text:bookmark-start text:name="enllacos"/>Enllaços<text:bookmark-end text:name="__RefHeading___enllacos_2"/><text:bookmark-end text:name="enllacos"/></text:h>
      <text:p text:style-name="Text_20_body">Com hem comentat en l'editor de textos, una de les possibilitats que ofereix és la de crear enllaços a altres pàgines web. Els passos a seguir per crear-los són senzills:</text:p>
      <text:p text:style-name="Text_20_body">Premerem el botó Enllaç i es mostrarà una finestra:
<draw:frame draw:style-name="mediacenter" draw:name="Finestra per crear l'enllaç Legend" text:anchor-type="paragraph" draw:z-index="0" svg:width="8.5725cm" style:rel-width="100%"><draw:text-box><text:p text:style-name="legendcenter"><draw:frame draw:style-name="mediacenter" draw:name="Finestra per crear l'enllaç" text:anchor-type="paragraph" draw:z-index="1" svg:width="8.5725cm" style:rel-width="100%" svg:height="5.715cm" style:rel-height="scale"><draw:image xlink:href="Pictures/44e88bc2cd92f6ca941cfd6d28a9b4cb.jpg" xlink:type="simple" xlink:show="embed" xlink:actuate="onLoad"/></draw:frame>Finestra per crear l'enllaç</text:p></draw:text-box></draw:frame></text:p>
      <text:p text:style-name="Text_20_body">En ella podrem seleccionar:</text:p>
      <text:list text:style-name="List_20_1" text:continue-numbering="false">
        <text:list-item>
          <text:p text:style-name="List_20_1_Content_First"> El text de l'enllaç (URL): en el cas que siga una pàgina web externa l'escriurem directament, i en cas que siga un fitxer personal, premerem el botó Navegar pels repositoris per buscar-lo i/o pujar-lo al servidor.</text:p>
        </text:list-item>
        <text:list-item>
          <text:p text:style-name="List_20_1_Content_Last"> Si es desitja que l'enllaç s'òbriga en una altra finestra.</text:p>
        </text:list-item>
      </text:list>
      <text:p text:style-name="Text_20_body">Anem a veure un exemple amb un enllaç a la Viquipèdia, per això, escriurem el text <text:a xlink:type="simple" xlink:href="http://wikipedia.org" text:style-name="Internet_20_link" text:visited-style-name="Visited_20_Internet_20_Link">http://wikipedia.org</text:a> a l'espai per a l'URL i seleccionarem l'opció d'obrir en una nova finestra:
<draw:frame draw:style-name="mediacenter" draw:name="Configuració de l'enllaç Legend" text:anchor-type="paragraph" draw:z-index="0" svg:width="8.651875cm" style:rel-width="100%"><draw:text-box><text:p text:style-name="legendcenter"><draw:frame draw:style-name="mediacenter" draw:name="Configuració de l'enllaç" text:anchor-type="paragraph" draw:z-index="2" svg:width="8.651875cm" style:rel-width="100%" svg:height="5.5827083333333cm" style:rel-height="scale"><draw:image xlink:href="Pictures/6a01a3e3c7031fc3b9bdfd4a1a5454ad.jpg" xlink:type="simple" xlink:show="embed" xlink:actuate="onLoad"/></draw:frame>Configuració de l'enllaç</text:p></draw:text-box></draw:frame></text:p>
      <text:p text:style-name="Text_20_body">Una vegada fet, es mostrarà l'enllaç amb el text:
<draw:frame draw:style-name="mediacenter" draw:name="Enllaç creat Legend" text:anchor-type="paragraph" draw:z-index="0" svg:width="4.683125cm" style:rel-width="100%"><draw:text-box><text:p text:style-name="legendcenter"><draw:frame draw:style-name="mediacenter" draw:name="Enllaç creat" text:anchor-type="paragraph" draw:z-index="3" svg:width="4.683125cm" style:rel-width="100%" svg:height="2.8045833333333cm" style:rel-height="scale"><draw:image xlink:href="Pictures/c37396e802e2196a8d97a5a1eb70d5a0.jpg" xlink:type="simple" xlink:show="embed" xlink:actuate="onLoad"/></draw:frame>Enllaç creat</text:p></draw:text-box></draw:frame></text:p>
      <text:p text:style-name="Text_20_body">Ara podrem modificar el seu text (el que no implica que es modifique l'adreça web), canviant el text de l'enllaç o l'adreça web  (seleccionant l'enllaç i prement, una altra vegada, sobre el botó Enllaç). D'altra banda, en cas de voler eliminar l'enllaç haurem de seleccionar el text de l'enllaç i prémer el botó Desenllaçar, tal com es mostra en la figura:
<draw:frame draw:style-name="mediacenter" draw:name="Desenllaçar Legend" text:anchor-type="paragraph" draw:z-index="0" svg:width="8.7841666666667cm" style:rel-width="100%"><draw:text-box><text:p text:style-name="legendcenter"><draw:frame draw:style-name="mediacenter" draw:name="Desenllaçar" text:anchor-type="paragraph" draw:z-index="4" svg:width="8.7841666666667cm" style:rel-width="100%" svg:height="1.7991666666667cm" style:rel-height="scale"><draw:image xlink:href="Pictures/e3bf2c1b37d147bf1e355a66d42ffd26.jpg" xlink:type="simple" xlink:show="embed" xlink:actuate="onLoad"/></draw:frame>Desenllaçar</text:p></draw:text-box></draw:frame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millor forma d'escriure un enllaç és localitzar primer la pàgina que volem enllaçar en un navegador web, copiar la seua adreça i apegar-la en el quadre de diàleg d'inserir enllaç.</text:p><text:p text:style-name="Text_20_body">I recorda que és preferible que els enllaços inserits s'òbriguen sempre en una nova finestra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as pràctic</text:span></text:p><text:p text:style-name="Text_20_body">En aquest cas pràctic modificarem el text de la Unitat 1 perquè continga diferents enllaços que s'obriran en una nova finestra. Per a això hauràs de:</text:p><text:list text:style-name="List_20_1" text:continue-numbering="false"><text:list-item><text:p text:style-name="List_20_1_Content_First"> Editar l'etiqueta afegint un text que contindrà l'enllaç.</text:p></text:list-item><text:list-item><text:p text:style-name="List_20_1_Content_Last"> Crear un enllaç seleccionant el text i afegint l'enllaç a la pàgina desitjada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19::17:47</meta:creation-date>
    <dc:creator>Generated</dc:creator>
    <dc:date>2026-09-14T19::17:47</dc:date>
    <dc:language>en-US</dc:language>
    <meta:editing-cycles>1</meta:editing-cycles>
    <meta:editing-duration>PT0S</meta:editing-duration>
    <dc:title>aules:nivellinicial:l_editor_de_textos</dc:title>
  </office:meta>
</office:document-meta>
</file>