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980b9996c722249fb740788ac0c8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les:nivellinicial:intro"/><text:bookmark-start text:name="__RefHeading___introduccio_1"/><text:bookmark-start text:name="introduccio"/>Introducció<text:bookmark-end text:name="__RefHeading___introduccio_1"/><text:bookmark-end text:name="introduccio"/></text:h>
      <text:p text:style-name="Text_20_body">Els apunts del present curs es troben en <text:a xlink:type="simple" xlink:href="https://edutictac.es/wikimanuals/" text:style-name="Internet_20_link" text:visited-style-name="Visited_20_Internet_20_Link">WikiManuals</text:a> un espai cedit per la Comunitat Edutictac.</text:p>
      <text:p text:style-name="Text_20_body">Utilitzarem Aules per a comunicar-nos i fer proves, en concret  <text:a xlink:type="simple" xlink:href="https://aules.edu.gva.es/docent/group/index.php?id=5913" text:style-name="Internet_20_link" text:visited-style-name="Visited_20_Internet_20_Link">aquest espai en Aules Docent</text:a></text:p>
      <text:list text:style-name="Numbering_20_1" text:continue-numbering="false">
        <text:list-item>
          <text:p text:style-name="Numbering_20_1_Content_First"> Primer accedeix amb el teu nom d'usuari d'Itaca</text:p>
        </text:list-item>
        <text:list-item>
          <text:p text:style-name="Numbering_20_1_Content"> A continuació apareixerà la següent pàgina, replena la casella de “Clau d'inscripció” al curs posant el nom del teu centre en minúscules tot junt, per exemple: menendezpelayo</text:p>
        </text:list-item>
        <text:list-item>
          <text:p text:style-name="Numbering_20_1_Content_Last"> <draw:frame draw:style-name="media" draw:name="0" text:anchor-type="as-char" draw:z-index="0" svg:width="10.583333333333cm" svg:height="12.882257012394cm"><draw:image xlink:href="Pictures/a9980b9996c722249fb740788ac0c858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4T18::53:19</meta:creation-date>
    <dc:creator>Generated</dc:creator>
    <dc:date>2026-09-14T18::53:19</dc:date>
    <dc:language>en-US</dc:language>
    <meta:editing-cycles>1</meta:editing-cycles>
    <meta:editing-duration>PT0S</meta:editing-duration>
    <dc:title>aules:nivellinicial:intro</dc:title>
  </office:meta>
</office:document-meta>
</file>