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d15f647354f7e3be5a44c71f53b967c2.jpg"/>
  <manifest:file-entry manifest:media-type="image/jpeg" manifest:full-path="Pictures/59a315ac1c8131390c3c1bee1e952824.jpg"/>
  <manifest:file-entry manifest:media-type="image/jpeg" manifest:full-path="Pictures/ae3044455008aaa3fd9b4451693660fb.jpg"/>
  <manifest:file-entry manifest:media-type="image/jpeg" manifest:full-path="Pictures/ae5f09d1181b91ec54fc9205d7551857.jpg"/>
  <manifest:file-entry manifest:media-type="image/jpeg" manifest:full-path="Pictures/aa2c0ab899ac96052124d7b7aafa803f.jpg"/>
  <manifest:file-entry manifest:media-type="image/jpeg" manifest:full-path="Pictures/db951e99d26b2f584e848b72563967be.jpg"/>
  <manifest:file-entry manifest:media-type="image/jpeg" manifest:full-path="Pictures/f67950e3b3fe15fbd58217c0b662022e.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33.701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name="PluginODTAutoStyle_Frame_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ules:nivellinicial:edicio_del_curs"/><text:bookmark-start text:name="__RefHeading___edicio_del_curs_1"/><text:bookmark-start text:name="edicio_del_curs"/>Edició del curs<text:bookmark-end text:name="__RefHeading___edicio_del_curs_1"/><text:bookmark-end text:name="edicio_del_curs"/></text:h>
      <text:p text:style-name="Text_20_body">Després de la configuració, el següent pas abans de començar a publicar continguts és passar al mode d'edició del curs. Aquest és el moment de la veritat, en què deixarem de ser simples usuaris de Moodle per convertir-nos en creadors de cursos. Per tant, canviarà radicalment la interfície que Moodle ens presenta, i s'activaran les eines d'edició.</text:p>
      <text:p text:style-name="Text_20_body">En accedir a un curs, si es disposa de permisos d'edició, apareixen dos enllaços amb el nom Activa edició que permeten entrar en aquest mode d'edició: Un en el bloc d'administració i l'altre en la part superior dreta de la pantalla:</text:p>
      <table:table table:style-name="Table">
        <table:table-column table:style-name="odt_auto_style_table_column_1_1"/>
        <table:table-column table:style-name="odt_auto_style_table_column_1_2"/>
        <table:table-row>
          <table:table-cell office:value-type="string" table:style-name="tablecell">
            <text:p text:style-name="tablealignleft"><draw:frame draw:style-name="mediacenter" draw:name="Activar edició en el bloc d'administració Legend" text:anchor-type="paragraph" draw:z-index="0" svg:width="5.0270833333333cm" style:rel-width="100%"><draw:text-box><text:p text:style-name="legendcenter"><draw:frame draw:style-name="mediacenter" draw:name="Activar edició en el bloc d'administració" text:anchor-type="paragraph" draw:z-index="0" svg:width="5.0270833333333cm" style:rel-width="100%" svg:height="3.5983333333333cm" style:rel-height="scale"><draw:image xlink:href="Pictures/d15f647354f7e3be5a44c71f53b967c2.jpg" xlink:type="simple" xlink:show="embed" xlink:actuate="onLoad"/></draw:frame>Activar edició en el bloc d'administració</text:p></draw:text-box></draw:frame></text:p>
          </table:table-cell>
          <table:table-cell office:value-type="string" table:style-name="tablecell">
            <text:p text:style-name="tablealignleft"><draw:frame draw:style-name="mediacenter" draw:name="Botó per activar l'edició Legend" text:anchor-type="paragraph" draw:z-index="0" svg:width="2.6458333333333cm" style:rel-width="100%"><draw:text-box><text:p text:style-name="legendcenter"><draw:frame draw:style-name="mediacenter" draw:name="Botó per activar l'edició" text:anchor-type="paragraph" draw:z-index="1" svg:width="2.6458333333333cm" style:rel-width="100%" svg:height="0.96462673611111cm" style:rel-height="scale"><draw:image xlink:href="Pictures/59a315ac1c8131390c3c1bee1e952824.jpg" xlink:type="simple" xlink:show="embed" xlink:actuate="onLoad"/></draw:frame>Botó per activar l'edició</text:p></draw:text-box></draw:frame></text:p>
          </table:table-cell>
        </table:table-row>
      </table:table>
      <text:p text:style-name="Text_20_body">Prement sobre qualsevol dels dos produeix el mateix efecte: la visualització del curs de manera que ens mostra totes les eines d'edició i creació de continguts.</text:p>
      <text:p text:style-name="Text_20_body"><draw:frame draw:style-name="mediacenter" draw:name="2" text:anchor-type="paragraph" draw:z-index="2" svg:width="15.875cm" svg:height="4.4191046099291cm"><draw:image xlink:href="Pictures/ae3044455008aaa3fd9b4451693660fb.jpg" xlink:type="simple" xlink:show="embed" xlink:actuate="onLoad"/></draw:frame></text:p>
      <text:p text:style-name="Text_20_body">L'aparença de les icones que es mostren pot canviar entre una versió o una altra d'Aules, o fins i tot entre dues instal·lacions amb la mateixa versió però amb diferents estils. Deixarem per més endavant una revisió exhaustiva de les diferents icones, i ens centrem de moment en la configuració del tema.</text:p>
      <text:p text:style-name="Text_20_body"><draw:frame draw:style-name="PluginODTAutoStyle_Frame_7_text_frame" draw:name="Frame1" text:anchor-type="paragraph" svg:width="433.701pt" draw:z-index="0" svg:min-height="1cm"><draw:text-box><table:table table:style-name="Table"><table:table-column table:style-name="odt_auto_style_table_column_2_1"/><table:table-row><table:table-cell office:value-type="string" table:style-name="tablecell"><text:p text:style-name="tablealignleft"><text:span text:style-name="Strong_20_Emphasis">Configuració per defecte del curs</text:span></text:p><text:p text:style-name="Text_20_body">Per defecte, si el curs està configurat per temes, cadascuna de les seccions pren per defecte el nom d'un tema: Tema 1, Tema 2, etc. Totes les seccions excepte la primera, que es sol denominar tema inicial i al que no se li assigna cap número.</text:p><text:p text:style-name="Text_20_body">Després de crear un curs, en aquest tema s'afegeix de forma automàtica un fòrum de Novetats o d'Avisos i Notícies, que actua a manera de tauler d'anuncis mitjançant el qual el professor o el tutor del curs pot anar anunciant les novetats o qualsevol fet rellevant del curs. En aquest fòrum únicament poden publicar aquells usuaris amb el rol de professor, per la qual cosa els alumnes no podran respondre als missatges. Perquè els alumnes puguen participar, haurem de crear un fòrum, encara que no us preocupeu per això perquè ho explicarem en una unitat posterior.</text:p><text:p text:style-name="Text_20_body">Però, a més, aquest tema inicial és el lloc indicat per publicar informació addicional: presentació del curs, guia didàctica, fòrum de dubtes i suggeriments… La resta de seccions es deixen per a les unitats didàctiques i les seues corresponents activitats. Aquest tema inicial no es pot ocultar ni moure, per la qual cosa sempre estarà visible i ocupant el primer lloc en la llista de seccions.</text:p></table:table-cell></table:table-row></table:table></draw:text-box></draw:frame></text:p>
      <text:h text:style-name="Heading_20_1" text:outline-level="1"><text:bookmark-start text:name="__RefHeading___titol_del_tema_o_seccio_2"/><text:bookmark-start text:name="titol_del_tema_o_seccio"/>Títol del tema o secció<text:bookmark-end text:name="__RefHeading___titol_del_tema_o_seccio_2"/><text:bookmark-end text:name="titol_del_tema_o_seccio"/></text:h>
      <text:p text:style-name="Text_20_body">Cadascun dels temes del curs apareix dins d'una caixa, i amb l'encapçalat Tema 1, Tema 2, etc. Per canviar aquest títol, n'hi ha prou amb activar l'opció Edita → Edita tema, tal com es mostra en la figura:</text:p>
      <text:p text:style-name="Text_20_body"><draw:frame draw:style-name="mediacenter" draw:name="Edició del tema Legend" text:anchor-type="paragraph" draw:z-index="0" svg:width="3.8629166666667cm" style:rel-width="100%"><draw:text-box><text:p text:style-name="legendcenter"><draw:frame draw:style-name="mediacenter" draw:name="Edició del tema" text:anchor-type="paragraph" draw:z-index="3" svg:width="3.8629166666667cm" style:rel-width="100%" svg:height="2.5664583333333cm" style:rel-height="scale"><draw:image xlink:href="Pictures/ae5f09d1181b91ec54fc9205d7551857.jpg" xlink:type="simple" xlink:show="embed" xlink:actuate="onLoad"/></draw:frame>Edició del tema</text:p></draw:text-box></draw:frame></text:p>
      <text:p text:style-name="Text_20_body">A continuació, apareixerà la pantalla per configurar aquest tema:</text:p>
      <text:p text:style-name="Text_20_body"><draw:frame draw:style-name="mediacenter" draw:name="Configuració del tema 1, en blanc Legend" text:anchor-type="paragraph" draw:z-index="0" svg:width="10.212916666667cm"><draw:text-box><text:p text:style-name="legendcenter"><draw:frame draw:style-name="mediacenter" draw:name="Configuració del tema 1, en blanc" text:anchor-type="paragraph" draw:z-index="4" svg:width="10.212916666667cm" svg:height="7.064375cm"><draw:image xlink:href="Pictures/aa2c0ab899ac96052124d7b7aafa803f.jpg" xlink:type="simple" xlink:show="embed" xlink:actuate="onLoad"/></draw:frame>Configuració del tema 1, en blanc</text:p></draw:text-box></draw:frame></text:p>
      <text:p text:style-name="Text_20_body">Aquesta configuració és realment senzilla:</text:p>
      <text:list text:style-name="List_20_1" text:continue-numbering="false">
        <text:list-item>
          <text:p text:style-name="List_20_1_Content_First"> Si la casella de verificació Personalitzar està activada, el tema o secció es dirà “Tema 1”, “Tema 2”, etc. Si es desactiva, podrem personalitzar el nom d'aquesta secció.</text:p>
        </text:list-item>
        <text:list-item>
          <text:p text:style-name="List_20_1_Content"> El Nom de la secció és el títol que es mostrarà en la secció.</text:p>
        </text:list-item>
        <text:list-item>
          <text:p text:style-name="List_20_1_Content"> El Resum és un xicotet resum (opcional) del tema.</text:p>
        </text:list-item>
        <text:list-item>
          <text:p text:style-name="List_20_1_Content_Last"> Les Restriccions d'accés permeten mostrar o ocultar el tema de forma automàtica en funció de la data o dels resultats obtinguts pels alumnes. Aquestes restriccions d'accés es veuran en profunditat més endavant.</text:p>
        </text:list-item>
      </text:list>
      <text:p text:style-name="Text_20_body">Una vegada finalitzada la configuració del tema, n'hi ha prou amb prémer sobre el botó Guarda els canvis per aplicar aquests canvis i tornar a la pàgina principal del curs.</text:p>
      <text:p text:style-name="Text_20_body"><draw:frame draw:style-name="PluginODTAutoStyle_Frame_11_text_frame" draw:name="Frame2" text:anchor-type="paragraph" svg:width="433.701pt" draw:z-index="0" svg:min-height="1cm"><draw:text-box><table:table table:style-name="Table"><table:table-column table:style-name="odt_auto_style_table_column_3_1"/><table:table-row><table:table-cell office:value-type="string" table:style-name="tablecell"><text:p text:style-name="tablealignleft"><text:span text:style-name="Strong_20_Emphasis">Cas pràctic</text:span></text:p><text:p text:style-name="Text_20_body">En aquest cas pràctic canviarem el títol i el resum del tema 1 del curs per a què:</text:p><text:list text:style-name="List_20_1" text:continue-numbering="false"><text:list-item><text:p text:style-name="List_20_1_Content_First"> El nom de la secció siga Unitat 1.</text:p></text:list-item><text:list-item><text:p text:style-name="List_20_1_Content_Last"> El resum de la unitat indique “Unitat on practicarem amb el disseny de xarxes d'ordinadors”.</text:p></text:list-item></text:list></table:table-cell></table:table-row></table:table></draw:text-box></draw:frame></text:p>
      <text:h text:style-name="Heading_20_1" text:outline-level="1"><text:bookmark-start text:name="__RefHeading___configurant_les_seccions_3"/><text:bookmark-start text:name="configurant_les_seccions"/>Configurant les seccions<text:bookmark-end text:name="__RefHeading___configurant_les_seccions_3"/><text:bookmark-end text:name="configurant_les_seccions"/></text:h>
      <text:p text:style-name="Text_20_body">Com ja hem vist, en entrar en mode edició apareix una icona, al costat de cada secció o tema:</text:p>
      <text:p text:style-name="Text_20_body"><draw:frame draw:style-name="mediacenter" draw:name="Curs en manera edició Legend" text:anchor-type="paragraph" draw:z-index="0" svg:width="7.0114583333333cm" style:rel-width="100%"><draw:text-box><text:p text:style-name="legendcenter"><draw:frame draw:style-name="mediacenter" draw:name="Curs en manera edició" text:anchor-type="paragraph" draw:z-index="5" svg:width="7.0114583333333cm" style:rel-width="100%" svg:height="6.19125cm" style:rel-height="scale"><draw:image xlink:href="Pictures/db951e99d26b2f584e848b72563967be.jpg" xlink:type="simple" xlink:show="embed" xlink:actuate="onLoad"/></draw:frame>Curs en manera edició</text:p></draw:text-box></draw:frame></text:p>
      <text:p text:style-name="Text_20_body">La utilitat d'aquesta icona és la de poder moure un tema a dalt o a baix. Per a això, premerem sobre la creu de fletxes i arrossegarem el tema fins al lloc on vulguem moure-ho. D'aquesta manera podrem ressituar els temes d'una manera senzilla i ràpida.</text:p>
      <text:p text:style-name="Text_20_body">A més d'aquesta icona, si premem en el menú Editar situat a la dreta de cada tema, es mostraran una sèrie d'opcions interessants:
<draw:frame draw:style-name="mediacenter" draw:name="Opcions del menú Editar Legend" text:anchor-type="paragraph" draw:z-index="0" svg:width="3.8629166666667cm" style:rel-width="100%"><draw:text-box><text:p text:style-name="legendcenter"><draw:frame draw:style-name="mediacenter" draw:name="Opcions del menú Editar" text:anchor-type="paragraph" draw:z-index="6" svg:width="3.8629166666667cm" style:rel-width="100%" svg:height="4.1010416666667cm" style:rel-height="scale"><draw:image xlink:href="Pictures/f67950e3b3fe15fbd58217c0b662022e.jpg" xlink:type="simple" xlink:show="embed" xlink:actuate="onLoad"/></draw:frame>Opcions del menú Editar</text:p></draw:text-box></draw:frame></text:p>
      <text:p text:style-name="Text_20_body">La utilitat de cadascun d'aquestes opcions és la següent:</text:p>
      <text:list text:style-name="List_20_1" text:continue-numbering="false">
        <text:list-item>
          <text:p text:style-name="List_20_1_Content_First"> Editar el tema: permet editar el títol i el resum del tema o secció (com hem vist en l'apartat anterior).</text:p>
        </text:list-item>
        <text:list-item>
          <text:p text:style-name="List_20_1_Content"> Realça: marca el tema actiu. Aquesta opció és útil en els cursos amb diversos temes, de manera que marcant un tema com a actiu es pot indicar als alumnes per què part del curs hauria d'anar.</text:p>
        </text:list-item>
        <text:list-item>
          <text:p text:style-name="List_20_1_Content"> Oculta el tema: mostra o oculta el tema als alumnes. Aquesta opció és especialment útil quan s'estan publicant continguts amb el curs ja en marxa i aquest ja és accessible als alumnes. És recomanable, abans de començar a fer canvis en un tema, deixar-ho ocult fins que ho tinguem finalitzat. De no fer-ho així, els alumnes poden confiar que ja han vist tots els continguts de la secció i no adonar-se que hem publicat un nou contingut o activitat.</text:p>
        </text:list-item>
        <text:list-item>
          <text:p text:style-name="List_20_1_Content_Last"> Suprimeix el tema: permet esborrar el tema actual, incloent-hi totes les activitats i elements que hàgem inclòs en aquest.</text:p>
        </text:list-item>
      </text:list>
      <text:p text:style-name="Text_20_body"><draw:frame draw:style-name="PluginODTAutoStyle_Frame_15_text_frame" draw:name="Frame3" text:anchor-type="paragraph" svg:width="433.701pt" draw:z-index="0" svg:min-height="1cm"><draw:text-box><table:table table:style-name="Table"><table:table-column table:style-name="odt_auto_style_table_column_4_1"/><table:table-row><table:table-cell office:value-type="string" table:style-name="tablecell"><text:p text:style-name="tablealignleft"><text:span text:style-name="Strong_20_Emphasis">Cas pràctic</text:span></text:p><text:p text:style-name="Text_20_body">En aquest cas pràctic canviarem l'ordre i configurar els temes:</text:p><text:p text:style-name="Preformatted_20_Text"><text:s text:c="2"/>Mou la Unitat 1 perquè estiga en segona posició (on estava el Tema 2).<text:line-break/><text:s text:c="2"/>Marca aquesta Unitat 1 com a activa<text:line-break/><text:s text:c="2"/>Oculta els temes 3 i 4.</text:p></table:table-cell></table:table-row></table:table></draw:text-box></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33.701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name="PluginODTAutoStyle_Frame_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 "Librarian"</meta:generator>
    <meta:initial-creator>Generated</meta:initial-creator>
    <meta:creation-date>2026-09-10T09::47:23</meta:creation-date>
    <dc:creator>Generated</dc:creator>
    <dc:date>2026-09-10T09::47:23</dc:date>
    <dc:language>en-US</dc:language>
    <meta:editing-cycles>1</meta:editing-cycles>
    <meta:editing-duration>PT0S</meta:editing-duration>
    <dc:title>aules:nivellinicial:edicio_del_curs</dc:title>
  </office:meta>
</office:document-meta>
</file>